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" office:value-type="string">
            <text:p>SPRINGRIDGE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" office:value-type="string">
            <text:p>DE SOTO</text:p>
          </table:table-cell>
          <table:table-cell office:string-value="14 N" office:value-type="string">
            <text:p>14 N</text:p>
          </table:table-cell>
          <table:table-cell office:string-value="15 W" office:value-type="string">
            <text:p>15 W</text:p>
          </table:table-cell>
          <table:table-cell office:string-value="15" office:value-type="string">
            <text:p>15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" office:value-type="string">
            <text:p>CLEAR LAKE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" office:value-type="string">
            <text:p>RED RIVER</text:p>
          </table:table-cell>
          <table:table-cell office:string-value="14 N" office:value-type="string">
            <text:p>14 N</text:p>
          </table:table-cell>
          <table:table-cell office:string-value="11 W" office:value-type="string">
            <text:p>11 W</text:p>
          </table:table-cell>
          <table:table-cell office:string-value="16" office:value-type="string">
            <text:p>16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" office:value-type="string">
            <text:p>WOODARDVILLE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" office:value-type="string">
            <text:p>BIENVILLE</text:p>
          </table:table-cell>
          <table:table-cell office:string-value="15 N" office:value-type="string">
            <text:p>15 N</text:p>
          </table:table-cell>
          <table:table-cell office:string-value="9 W" office:value-type="string">
            <text:p>9 W</text:p>
          </table:table-cell>
          <table:table-cell office:string-value="27" office:value-type="string">
            <text:p>27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" office:value-type="string">
            <text:p>MAGNOLIA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" office:value-type="string">
            <text:p>BIENVILLE</text:p>
          </table:table-cell>
          <table:table-cell office:string-value="15 N" office:value-type="string">
            <text:p>15 N</text:p>
          </table:table-cell>
          <table:table-cell office:string-value="9 W" office:value-type="string">
            <text:p>9 W</text:p>
          </table:table-cell>
          <table:table-cell office:string-value="27" office:value-type="string">
            <text:p>27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" office:value-type="string">
            <text:p>JACKSON</text:p>
          </table:table-cell>
          <table:table-cell office:string-value="16 N" office:value-type="string">
            <text:p>16 N</text:p>
          </table:table-cell>
          <table:table-cell office:string-value="1 W" office:value-type="string">
            <text:p>1 W</text:p>
          </table:table-cell>
          <table:table-cell office:string-value="34" office:value-type="string">
            <text:p>34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" office:value-type="string">
            <text:p>JACKSON</text:p>
          </table:table-cell>
          <table:table-cell office:string-value="16 N" office:value-type="string">
            <text:p>16 N</text:p>
          </table:table-cell>
          <table:table-cell office:string-value="1 W" office:value-type="string">
            <text:p>1 W</text:p>
          </table:table-cell>
          <table:table-cell office:string-value="34" office:value-type="string">
            <text:p>34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" office:value-type="string">
            <text:p>OUACHITA</text:p>
          </table:table-cell>
          <table:table-cell office:string-value="16 N" office:value-type="string">
            <text:p>16 N</text:p>
          </table:table-cell>
          <table:table-cell office:string-value="4 E" office:value-type="string">
            <text:p>4 E</text:p>
          </table:table-cell>
          <table:table-cell office:string-value="33" office:value-type="string">
            <text:p>33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" office:value-type="string">
            <text:p>RICHLAND</text:p>
          </table:table-cell>
          <table:table-cell office:string-value="16 N" office:value-type="string">
            <text:p>16 N</text:p>
          </table:table-cell>
          <table:table-cell office:string-value="6 E" office:value-type="string">
            <text:p>6 E</text:p>
          </table:table-cell>
          <table:table-cell office:string-value="22" office:value-type="string">
            <text:p>22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" office:value-type="string">
            <text:p>RICHLAND</text:p>
          </table:table-cell>
          <table:table-cell office:string-value="17 N" office:value-type="string">
            <text:p>17 N</text:p>
          </table:table-cell>
          <table:table-cell office:string-value="8 E" office:value-type="string">
            <text:p>8 E</text:p>
          </table:table-cell>
          <table:table-cell office:string-value="23" office:value-type="string">
            <text:p>23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" office:value-type="string">
            <text:p>SESH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" office:value-type="string">
            <text:p>RICHLAND</text:p>
          </table:table-cell>
          <table:table-cell office:string-value="17 N" office:value-type="string">
            <text:p>17 N</text:p>
          </table:table-cell>
          <table:table-cell office:string-value="10 E" office:value-type="string">
            <text:p>10 E</text:p>
          </table:table-cell>
          <table:table-cell office:string-value="31" office:value-type="string">
            <text:p>31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" office:value-type="string">
            <text:p>EXCO / HOLLY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" office:value-type="string">
            <text:p>DE SOTO</text:p>
          </table:table-cell>
          <table:table-cell office:string-value="0 N" office:value-type="string">
            <text:p>0 N</text:p>
          </table:table-cell>
          <table:table-cell office:string-value="0 W" office:value-type="string">
            <text:p>0 W</text:p>
          </table:table-cell>
          <table:table-cell office:string-value="1" office:value-type="string">
            <text:p>1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" office:value-type="string">
            <text:p>FRANKLIN</text:p>
          </table:table-cell>
          <table:table-cell office:string-value="0 N" office:value-type="string">
            <text:p>0 N</text:p>
          </table:table-cell>
          <table:table-cell office:string-value="0 E" office:value-type="string">
            <text:p>0 E</text:p>
          </table:table-cell>
          <table:table-cell office:string-value="0" office:value-type="string">
            <text:p>0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" office:value-type="string">
            <text:p>BISTINEAU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" office:value-type="string">
            <text:p>RED RIVER</text:p>
          </table:table-cell>
          <table:table-cell office:string-value="14 N" office:value-type="string">
            <text:p>14 N</text:p>
          </table:table-cell>
          <table:table-cell office:string-value="10 W" office:value-type="string">
            <text:p>10 W</text:p>
          </table:table-cell>
          <table:table-cell office:string-value="9" office:value-type="string">
            <text:p>9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" office:value-type="string">
            <text:p>ACADIAN IC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" office:value-type="string">
            <text:p>RED RIVER</text:p>
          </table:table-cell>
          <table:table-cell office:string-value="14 N" office:value-type="string">
            <text:p>14 N</text:p>
          </table:table-cell>
          <table:table-cell office:string-value="11 W" office:value-type="string">
            <text:p>11 W</text:p>
          </table:table-cell>
          <table:table-cell office:string-value="10" office:value-type="string">
            <text:p>10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" office:value-type="string">
            <text:p>ENTERPRISE STATELINE I/C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" office:value-type="string">
            <text:p>CADDO</text:p>
          </table:table-cell>
          <table:table-cell office:string-value="14 N" office:value-type="string">
            <text:p>14 N</text:p>
          </table:table-cell>
          <table:table-cell office:string-value="16 W" office:value-type="string">
            <text:p>16 W</text:p>
          </table:table-cell>
          <table:table-cell office:string-value="10" office:value-type="string">
            <text:p>10</text:p>
          </table:table-cell>
          <table:table-cell office:string-value="W789" office:value-type="string">
            <text:p>W789</text:p>
          </table:table-cell>
          <table:table-cell office:string-value="W789" office:value-type="string">
            <text:p>W789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" office:value-type="string">
            <text:p>KINDERHAWK PLANTATION I/C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" office:value-type="string">
            <text:p>RED RIVER</text:p>
          </table:table-cell>
          <table:table-cell office:string-value="14 N" office:value-type="string">
            <text:p>14 N</text:p>
          </table:table-cell>
          <table:table-cell office:string-value="14 W" office:value-type="string">
            <text:p>14 W</text:p>
          </table:table-cell>
          <table:table-cell office:string-value="11" office:value-type="string">
            <text:p>11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" office:value-type="string">
            <text:p>KINDERHAWK NORTH HOLLY I/C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" office:value-type="string">
            <text:p>DE SOTO</text:p>
          </table:table-cell>
          <table:table-cell office:string-value="14 N" office:value-type="string">
            <text:p>14 N</text:p>
          </table:table-cell>
          <table:table-cell office:string-value="11 W" office:value-type="string">
            <text:p>11 W</text:p>
          </table:table-cell>
          <table:table-cell office:string-value="15" office:value-type="string">
            <text:p>15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" office:value-type="string">
            <text:p>DE SOTO</text:p>
          </table:table-cell>
          <table:table-cell office:string-value="14 N" office:value-type="string">
            <text:p>14 N</text:p>
          </table:table-cell>
          <table:table-cell office:string-value="13 W" office:value-type="string">
            <text:p>13 W</text:p>
          </table:table-cell>
          <table:table-cell office:string-value="1" office:value-type="string">
            <text:p>1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" office:value-type="string">
            <text:p>1/2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011015" office:value-type="string">
            <text:p>401101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" office:value-type="string">
            <text:p>BIENVILLE</text:p>
          </table:table-cell>
          <table:table-cell office:string-value="15 N" office:value-type="string">
            <text:p>15 N</text:p>
          </table:table-cell>
          <table:table-cell office:string-value="5 W" office:value-type="string">
            <text:p>5 W</text:p>
          </table:table-cell>
          <table:table-cell office:string-value="17" office:value-type="string">
            <text:p>17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" office:value-type="string">
            <text:p>1/2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014015" office:value-type="string">
            <text:p>401401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" office:value-type="string">
            <text:p>BIENVILLE</text:p>
          </table:table-cell>
          <table:table-cell office:string-value="15 N" office:value-type="string">
            <text:p>15 N</text:p>
          </table:table-cell>
          <table:table-cell office:string-value="5 W" office:value-type="string">
            <text:p>5 W</text:p>
          </table:table-cell>
          <table:table-cell office:string-value="17" office:value-type="string">
            <text:p>17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" office:value-type="string">
            <text:p>1/2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011013" office:value-type="string">
            <text:p>401101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" office:value-type="string">
            <text:p>OUACHITA</text:p>
          </table:table-cell>
          <table:table-cell office:string-value="16 N" office:value-type="string">
            <text:p>16 N</text:p>
          </table:table-cell>
          <table:table-cell office:string-value="2 E" office:value-type="string">
            <text:p>2 E</text:p>
          </table:table-cell>
          <table:table-cell office:string-value="33" office:value-type="string">
            <text:p>33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" office:value-type="string">
            <text:p>1/2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014013" office:value-type="string">
            <text:p>401401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" office:value-type="string">
            <text:p>OUACHITA</text:p>
          </table:table-cell>
          <table:table-cell office:string-value="16 N" office:value-type="string">
            <text:p>16 N</text:p>
          </table:table-cell>
          <table:table-cell office:string-value="2 E" office:value-type="string">
            <text:p>2 E</text:p>
          </table:table-cell>
          <table:table-cell office:string-value="33" office:value-type="string">
            <text:p>33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" office:value-type="string">
            <text:p>HODGE PAPER MILL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" office:value-type="string">
            <text:p>JACKSON</text:p>
          </table:table-cell>
          <table:table-cell office:string-value="15 N" office:value-type="string">
            <text:p>15 N</text:p>
          </table:table-cell>
          <table:table-cell office:string-value="4 W" office:value-type="string">
            <text:p>4 W</text:p>
          </table:table-cell>
          <table:table-cell office:string-value="24" office:value-type="string">
            <text:p>24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" office:value-type="string">
            <text:p>FRANKLIN</text:p>
          </table:table-cell>
          <table:table-cell office:string-value="16 North" office:value-type="string">
            <text:p>16 North</text:p>
          </table:table-cell>
          <table:table-cell office:string-value="10 East" office:value-type="string">
            <text:p>10 East</text:p>
          </table:table-cell>
          <table:table-cell office:string-value="6" office:value-type="string">
            <text:p>6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" office:value-type="string">
            <text:p>PANOLA</text:p>
          </table:table-cell>
          <table:table-cell office:string-value="37" office:value-type="string">
            <text:p>37</text:p>
          </table:table-cell>
          <table:table-cell office:string-value="T. APPLEWHITE " office:value-type="string">
            <text:p>T. APPLEWHITE </text:p>
          </table:table-cell>
          <table:table-cell office:string-value="" office:value-type="string">
            <text:p/>
          </table:table-cell>
          <table:table-cell office:string-value="W789" office:value-type="string">
            <text:p>W789</text:p>
          </table:table-cell>
          <table:table-cell office:string-value="W789" office:value-type="string">
            <text:p>W789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1017" office:value-type="string">
            <text:p>40110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" office:value-type="string">
            <text:p>PANOLA</text:p>
          </table:table-cell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0" office:value-type="string">
            <text:p>0</text:p>
          </table:table-cell>
          <table:table-cell office:string-value="W789" office:value-type="string">
            <text:p>W789</text:p>
          </table:table-cell>
          <table:table-cell office:string-value="W789" office:value-type="string">
            <text:p>W789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" office:value-type="string">
            <text:p>2</text:p>
          </table:table-cell>
          <table:table-cell office:string-value="MQ" office:value-type="string">
            <text:p>MQ</text:p>
          </table:table-cell>
          <table:table-cell office:string-value="ITE" office:value-type="string">
            <text:p>ITE</text:p>
          </table:table-cell>
          <table:table-cell office:string-value="4014017" office:value-type="string">
            <text:p>40140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" office:value-type="string">
            <text:p>PANOLA</text:p>
          </table:table-cell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0" office:value-type="string">
            <text:p>0</text:p>
          </table:table-cell>
          <table:table-cell office:string-value="W789" office:value-type="string">
            <text:p>W789</text:p>
          </table:table-cell>
          <table:table-cell office:string-value="W789" office:value-type="string">
            <text:p>W789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" office:value-type="string">
            <text:p>1/2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011007" office:value-type="string">
            <text:p>4011007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" office:value-type="string">
            <text:p>PANOLA</text:p>
          </table:table-cell>
          <table:table-cell office:string-value="" office:value-type="string">
            <text:p/>
          </table:table-cell>
          <table:table-cell office:string-value="J.G. HAZELWOOD" office:value-type="string">
            <text:p>J.G. HAZELWOOD</text:p>
          </table:table-cell>
          <table:table-cell office:string-value="" office:value-type="string">
            <text:p/>
          </table:table-cell>
          <table:table-cell office:string-value="W789" office:value-type="string">
            <text:p>W789</text:p>
          </table:table-cell>
          <table:table-cell office:string-value="W789" office:value-type="string">
            <text:p>W789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" office:value-type="string">
            <text:p>1/2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014007" office:value-type="string">
            <text:p>4014007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" office:value-type="string">
            <text:p>PANOLA</text:p>
          </table:table-cell>
          <table:table-cell office:string-value="" office:value-type="string">
            <text:p/>
          </table:table-cell>
          <table:table-cell office:string-value="J.G. HAZELWOOD" office:value-type="string">
            <text:p>J.G. HAZELWOOD</text:p>
          </table:table-cell>
          <table:table-cell office:string-value="" office:value-type="string">
            <text:p/>
          </table:table-cell>
          <table:table-cell office:string-value="W789" office:value-type="string">
            <text:p>W789</text:p>
          </table:table-cell>
          <table:table-cell office:string-value="W789" office:value-type="string">
            <text:p>W789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" office:value-type="string">
            <text:p>MANSFIELD</text:p>
          </table:table-cell>
          <table:table-cell office:string-value="1" office:value-type="string">
            <text:p>1</text:p>
          </table:table-cell>
          <table:table-cell office:string-value="M2" office:value-type="string">
            <text:p>M2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" office:value-type="string">
            <text:p>DE SOTO</text:p>
          </table:table-cell>
          <table:table-cell office:string-value="14 N" office:value-type="string">
            <text:p>14 N</text:p>
          </table:table-cell>
          <table:table-cell office:string-value="13 E" office:value-type="string">
            <text:p>13 E</text:p>
          </table:table-cell>
          <table:table-cell office:string-value="1" office:value-type="string">
            <text:p>1</text:p>
          </table:table-cell>
          <table:table-cell office:string-value="E789" office:value-type="string">
            <text:p>E789</text:p>
          </table:table-cell>
          <table:table-cell office:string-value="E789" office:value-type="string">
            <text:p>E78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49</meta:creation-date>
    <meta:editing-cycles>1</meta:editing-cycles>
    <dc:language>en</dc:language>
    <dc:creator>LOCAL SERVICE</dc:creator>
    <dc:date>2026-09-03T05:15:49</dc:date>
    <meta:editing-duration>PT0.057S</meta:editing-duration>
  </office:meta>
</office:document-meta>
</file>