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Operationally Avail. Cap." office:value-type="string">
            <text:p>Operationally Avail. Cap.</text:p>
          </table:table-cell>
          <table:table-cell office:string-value="2026-08-27 07:09:00.0" office:value-type="string">
            <text:p>2026-08-27 07:09:00.0</text:p>
          </table:table-cell>
          <table:table-cell office:string-value="2026-08-27 07:09:00.0" office:value-type="string">
            <text:p>2026-08-27 07:09:00.0</text:p>
          </table:table-cell>
          <table:table-cell office:string-value="68064" office:value-type="string">
            <text:p>68064</text:p>
          </table:table-cell>
          <table:table-cell office:string-value="Gulf Run Operational Sale" office:value-type="string">
            <text:p>Gulf Run Operational Sal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25 07:52:00.0" office:value-type="string">
            <text:p>2026-08-25 07:52:00.0</text:p>
          </table:table-cell>
          <table:table-cell office:string-value="2026-08-25 07:53:00.0" office:value-type="string">
            <text:p>2026-08-25 07:53:00.0</text:p>
          </table:table-cell>
          <table:table-cell office:string-value="67977" office:value-type="string">
            <text:p>67977</text:p>
          </table:table-cell>
          <table:table-cell office:string-value="September 2026 Gulf Run FT Capacity" office:value-type="string">
            <text:p>September 2026 Gulf Run FT Capacity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8-17 13:12:00.0" office:value-type="string">
            <text:p>2026-08-17 13:12:00.0</text:p>
          </table:table-cell>
          <table:table-cell office:string-value="2026-08-17 13:13:00.0" office:value-type="string">
            <text:p>2026-08-17 13:13:00.0</text:p>
          </table:table-cell>
          <table:table-cell office:string-value="67621" office:value-type="string">
            <text:p>67621</text:p>
          </table:table-cell>
          <table:table-cell office:string-value="Planned Service Outages [August 2026 Calendar]" office:value-type="string">
            <text:p>Planned Service Outages [August 2026 Calendar]</text:p>
          </table:table-cell>
        </table:table-row>
        <table:table-row>
          <table:table-cell office:string-value="Customer Services Update" office:value-type="string">
            <text:p>Customer Services Update</text:p>
          </table:table-cell>
          <table:table-cell office:string-value="2026-08-13 11:58:00.0" office:value-type="string">
            <text:p>2026-08-13 11:58:00.0</text:p>
          </table:table-cell>
          <table:table-cell office:string-value="2026-08-13 11:58:00.0" office:value-type="string">
            <text:p>2026-08-13 11:58:00.0</text:p>
          </table:table-cell>
          <table:table-cell office:string-value="67463" office:value-type="string">
            <text:p>67463</text:p>
          </table:table-cell>
          <table:table-cell office:string-value="Gulf Run Invoice Notifications" office:value-type="string">
            <text:p>Gulf Run Invoice Notifications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7-14 14:27:00.0" office:value-type="string">
            <text:p>2026-07-14 14:27:00.0</text:p>
          </table:table-cell>
          <table:table-cell office:string-value="2026-07-14 14:28:00.0" office:value-type="string">
            <text:p>2026-07-14 14:28:00.0</text:p>
          </table:table-cell>
          <table:table-cell office:string-value="66229" office:value-type="string">
            <text:p>66229</text:p>
          </table:table-cell>
          <table:table-cell office:string-value="Planned Service Outages [July 2026 Calendar]" office:value-type="string">
            <text:p>Planned Service Outages [July 2026 Calendar]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4 13:35:00.0" office:value-type="string">
            <text:p>2026-07-14 13:35:00.0</text:p>
          </table:table-cell>
          <table:table-cell office:string-value="2026-07-14 13:35:00.0" office:value-type="string">
            <text:p>2026-07-14 13:35:00.0</text:p>
          </table:table-cell>
          <table:table-cell office:string-value="66224" office:value-type="string">
            <text:p>66224</text:p>
          </table:table-cell>
          <table:table-cell office:string-value="August 2026 Gulf Run FT Capacity" office:value-type="string">
            <text:p>August 2026 Gulf Run FT Capacity</text:p>
          </table:table-cell>
        </table:table-row>
        <table:table-row>
          <table:table-cell office:string-value="Operationally Avail. Cap." office:value-type="string">
            <text:p>Operationally Avail. Cap.</text:p>
          </table:table-cell>
          <table:table-cell office:string-value="2026-06-24 07:07:00.0" office:value-type="string">
            <text:p>2026-06-24 07:07:00.0</text:p>
          </table:table-cell>
          <table:table-cell office:string-value="2026-06-24 07:07:00.0" office:value-type="string">
            <text:p>2026-06-24 07:07:00.0</text:p>
          </table:table-cell>
          <table:table-cell office:string-value="65340" office:value-type="string">
            <text:p>65340</text:p>
          </table:table-cell>
          <table:table-cell office:string-value="Gulf Run Operational Sale" office:value-type="string">
            <text:p>Gulf Run Operational Sal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9 08:29:00.0" office:value-type="string">
            <text:p>2026-06-19 08:29:00.0</text:p>
          </table:table-cell>
          <table:table-cell office:string-value="2026-06-19 08:30:00.0" office:value-type="string">
            <text:p>2026-06-19 08:30:00.0</text:p>
          </table:table-cell>
          <table:table-cell office:string-value="65120" office:value-type="string">
            <text:p>65120</text:p>
          </table:table-cell>
          <table:table-cell office:string-value="July 2026 Gulf Run FT Capacity" office:value-type="string">
            <text:p>July 2026 Gulf Run FT Capaci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6:09:32</meta:creation-date>
    <meta:editing-cycles>1</meta:editing-cycles>
    <dc:language>en</dc:language>
    <dc:creator>LOCAL SERVICE</dc:creator>
    <dc:date>2026-09-03T06:09:32</dc:date>
    <meta:editing-duration>PT0.014S</meta:editing-duration>
  </office:meta>
</office:document-meta>
</file>