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2:45 PM" office:value-type="string">
            <text:p>Aug 27 2026 2:45 PM</text:p>
          </table:table-cell>
          <table:table-cell office:string-value="Aug 27 2026 2:45 PM" office:value-type="string">
            <text:p>Aug 27 2026 2:45 PM</text:p>
          </table:table-cell>
          <table:table-cell office:string-value="Jan 1 2200 12:00 AM" office:value-type="string">
            <text:p>Jan 1 2200 12:00 AM</text:p>
          </table:table-cell>
          <table:table-cell office:string-value="71348" office:value-type="string">
            <text:p>71348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1:30 PM" office:value-type="string">
            <text:p>Aug 14 2026 1:30 PM</text:p>
          </table:table-cell>
          <table:table-cell office:string-value="Aug 14 2026 1:30 PM" office:value-type="string">
            <text:p>Aug 14 2026 1:30 PM</text:p>
          </table:table-cell>
          <table:table-cell office:string-value="Jan 1 2200 12:00 AM" office:value-type="string">
            <text:p>Jan 1 2200 12:00 AM</text:p>
          </table:table-cell>
          <table:table-cell office:string-value="71325" office:value-type="string">
            <text:p>7132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8</meta:creation-date>
    <meta:editing-cycles>1</meta:editing-cycles>
    <dc:language>en</dc:language>
    <dc:creator>LOCAL SERVICE</dc:creator>
    <dc:date>2026-09-03T05:15:18</dc:date>
    <meta:editing-duration>PT0.018S</meta:editing-duration>
  </office:meta>
</office:document-meta>
</file>