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7025" office:value-type="string">
            <text:p>1011.7025</text:p>
          </table:table-cell>
          <table:table-cell office:string-value="-11.1400" office:value-type="string">
            <text:p>-11.1400</text:p>
          </table:table-cell>
          <table:table-cell office:string-value="1326.8056" office:value-type="string">
            <text:p>1326.8056</text:p>
          </table:table-cell>
          <table:table-cell office:string-value="1.4312" office:value-type="string">
            <text:p>1.4312</text:p>
          </table:table-cell>
          <table:table-cell office:string-value="0.4940" office:value-type="string">
            <text:p>0.4940</text:p>
          </table:table-cell>
          <table:table-cell office:string-value="0.5814" office:value-type="string">
            <text:p>0.5814</text:p>
          </table:table-cell>
          <table:table-cell office:string-value="96.2485" office:value-type="string">
            <text:p>96.2485</text:p>
          </table:table-cell>
          <table:table-cell office:string-value="1.5879" office:value-type="string">
            <text:p>1.5879</text:p>
          </table:table-cell>
          <table:table-cell office:string-value="0.1458" office:value-type="string">
            <text:p>0.1458</text:p>
          </table:table-cell>
          <table:table-cell office:string-value="0.0437" office:value-type="string">
            <text:p>0.0437</text:p>
          </table:table-cell>
          <table:table-cell office:string-value="0.0223" office:value-type="string">
            <text:p>0.0223</text:p>
          </table:table-cell>
          <table:table-cell office:string-value="0.0103" office:value-type="string">
            <text:p>0.0103</text:p>
          </table:table-cell>
          <table:table-cell office:string-value="0.0038" office:value-type="string">
            <text:p>0.0038</text:p>
          </table:table-cell>
          <table:table-cell office:string-value="0.0124" office:value-type="string">
            <text:p>0.012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1.4776" office:value-type="string">
            <text:p>1011.4776</text:p>
          </table:table-cell>
          <table:table-cell office:string-value="-7.5768" office:value-type="string">
            <text:p>-7.5768</text:p>
          </table:table-cell>
          <table:table-cell office:string-value="1327.1450" office:value-type="string">
            <text:p>1327.1450</text:p>
          </table:table-cell>
          <table:table-cell office:string-value="1.4277" office:value-type="string">
            <text:p>1.4277</text:p>
          </table:table-cell>
          <table:table-cell office:string-value="0.4601" office:value-type="string">
            <text:p>0.4601</text:p>
          </table:table-cell>
          <table:table-cell office:string-value="0.5809" office:value-type="string">
            <text:p>0.5809</text:p>
          </table:table-cell>
          <table:table-cell office:string-value="96.3803" office:value-type="string">
            <text:p>96.3803</text:p>
          </table:table-cell>
          <table:table-cell office:string-value="1.4862" office:value-type="string">
            <text:p>1.4862</text:p>
          </table:table-cell>
          <table:table-cell office:string-value="0.1486" office:value-type="string">
            <text:p>0.1486</text:p>
          </table:table-cell>
          <table:table-cell office:string-value="0.0459" office:value-type="string">
            <text:p>0.0459</text:p>
          </table:table-cell>
          <table:table-cell office:string-value="0.0231" office:value-type="string">
            <text:p>0.0231</text:p>
          </table:table-cell>
          <table:table-cell office:string-value="0.0107" office:value-type="string">
            <text:p>0.0107</text:p>
          </table:table-cell>
          <table:table-cell office:string-value="0.0039" office:value-type="string">
            <text:p>0.003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0.7089" office:value-type="string">
            <text:p>1010.7089</text:p>
          </table:table-cell>
          <table:table-cell office:string-value="-10.8683" office:value-type="string">
            <text:p>-10.8683</text:p>
          </table:table-cell>
          <table:table-cell office:string-value="1326.9615" office:value-type="string">
            <text:p>1326.9615</text:p>
          </table:table-cell>
          <table:table-cell office:string-value="1.4065" office:value-type="string">
            <text:p>1.4065</text:p>
          </table:table-cell>
          <table:table-cell office:string-value="0.4706" office:value-type="string">
            <text:p>0.4706</text:p>
          </table:table-cell>
          <table:table-cell office:string-value="0.5801" office:value-type="string">
            <text:p>0.5801</text:p>
          </table:table-cell>
          <table:table-cell office:string-value="96.4853" office:value-type="string">
            <text:p>96.4853</text:p>
          </table:table-cell>
          <table:table-cell office:string-value="1.4042" office:value-type="string">
            <text:p>1.4042</text:p>
          </table:table-cell>
          <table:table-cell office:string-value="0.1411" office:value-type="string">
            <text:p>0.1411</text:p>
          </table:table-cell>
          <table:table-cell office:string-value="0.0437" office:value-type="string">
            <text:p>0.0437</text:p>
          </table:table-cell>
          <table:table-cell office:string-value="0.0220" office:value-type="string">
            <text:p>0.0220</text:p>
          </table:table-cell>
          <table:table-cell office:string-value="0.0102" office:value-type="string">
            <text:p>0.0102</text:p>
          </table:table-cell>
          <table:table-cell office:string-value="0.0037" office:value-type="string">
            <text:p>0.0037</text:p>
          </table:table-cell>
          <table:table-cell office:string-value="0.0128" office:value-type="string">
            <text:p>0.012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1.2444" office:value-type="string">
            <text:p>1011.2444</text:p>
          </table:table-cell>
          <table:table-cell office:string-value="-10.3071" office:value-type="string">
            <text:p>-10.3071</text:p>
          </table:table-cell>
          <table:table-cell office:string-value="1327.2728" office:value-type="string">
            <text:p>1327.2728</text:p>
          </table:table-cell>
          <table:table-cell office:string-value="1.3805" office:value-type="string">
            <text:p>1.3805</text:p>
          </table:table-cell>
          <table:table-cell office:string-value="0.5103" office:value-type="string">
            <text:p>0.5103</text:p>
          </table:table-cell>
          <table:table-cell office:string-value="0.5805" office:value-type="string">
            <text:p>0.5805</text:p>
          </table:table-cell>
          <table:table-cell office:string-value="96.3898" office:value-type="string">
            <text:p>96.3898</text:p>
          </table:table-cell>
          <table:table-cell office:string-value="1.4818" office:value-type="string">
            <text:p>1.4818</text:p>
          </table:table-cell>
          <table:table-cell office:string-value="0.1444" office:value-type="string">
            <text:p>0.1444</text:p>
          </table:table-cell>
          <table:table-cell office:string-value="0.0438" office:value-type="string">
            <text:p>0.0438</text:p>
          </table:table-cell>
          <table:table-cell office:string-value="0.0221" office:value-type="string">
            <text:p>0.0221</text:p>
          </table:table-cell>
          <table:table-cell office:string-value="0.0103" office:value-type="string">
            <text:p>0.0103</text:p>
          </table:table-cell>
          <table:table-cell office:string-value="0.0039" office:value-type="string">
            <text:p>0.0039</text:p>
          </table:table-cell>
          <table:table-cell office:string-value="0.0132" office:value-type="string">
            <text:p>0.013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09.8372" office:value-type="string">
            <text:p>1009.8372</text:p>
          </table:table-cell>
          <table:table-cell office:string-value="-11.1835" office:value-type="string">
            <text:p>-11.1835</text:p>
          </table:table-cell>
          <table:table-cell office:string-value="1325.5406" office:value-type="string">
            <text:p>1325.5406</text:p>
          </table:table-cell>
          <table:table-cell office:string-value="1.3953" office:value-type="string">
            <text:p>1.3953</text:p>
          </table:table-cell>
          <table:table-cell office:string-value="0.5628" office:value-type="string">
            <text:p>0.5628</text:p>
          </table:table-cell>
          <table:table-cell office:string-value="0.5804" office:value-type="string">
            <text:p>0.5804</text:p>
          </table:table-cell>
          <table:table-cell office:string-value="96.4091" office:value-type="string">
            <text:p>96.4091</text:p>
          </table:table-cell>
          <table:table-cell office:string-value="1.4001" office:value-type="string">
            <text:p>1.4001</text:p>
          </table:table-cell>
          <table:table-cell office:string-value="0.1405" office:value-type="string">
            <text:p>0.1405</text:p>
          </table:table-cell>
          <table:table-cell office:string-value="0.0437" office:value-type="string">
            <text:p>0.0437</text:p>
          </table:table-cell>
          <table:table-cell office:string-value="0.0220" office:value-type="string">
            <text:p>0.0220</text:p>
          </table:table-cell>
          <table:table-cell office:string-value="0.0102" office:value-type="string">
            <text:p>0.0102</text:p>
          </table:table-cell>
          <table:table-cell office:string-value="0.0037" office:value-type="string">
            <text:p>0.0037</text:p>
          </table:table-cell>
          <table:table-cell office:string-value="0.0125" office:value-type="string">
            <text:p>0.012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9161" office:value-type="string">
            <text:p>1012.9161</text:p>
          </table:table-cell>
          <table:table-cell office:string-value="-10.5443" office:value-type="string">
            <text:p>-10.5443</text:p>
          </table:table-cell>
          <table:table-cell office:string-value="1327.8990" office:value-type="string">
            <text:p>1327.8990</text:p>
          </table:table-cell>
          <table:table-cell office:string-value="1.4598" office:value-type="string">
            <text:p>1.4598</text:p>
          </table:table-cell>
          <table:table-cell office:string-value="0.4187" office:value-type="string">
            <text:p>0.4187</text:p>
          </table:table-cell>
          <table:table-cell office:string-value="0.5819" office:value-type="string">
            <text:p>0.5819</text:p>
          </table:table-cell>
          <table:table-cell office:string-value="96.2175" office:value-type="string">
            <text:p>96.2175</text:p>
          </table:table-cell>
          <table:table-cell office:string-value="1.6525" office:value-type="string">
            <text:p>1.6525</text:p>
          </table:table-cell>
          <table:table-cell office:string-value="0.1554" office:value-type="string">
            <text:p>0.1554</text:p>
          </table:table-cell>
          <table:table-cell office:string-value="0.0453" office:value-type="string">
            <text:p>0.0453</text:p>
          </table:table-cell>
          <table:table-cell office:string-value="0.0232" office:value-type="string">
            <text:p>0.0232</text:p>
          </table:table-cell>
          <table:table-cell office:string-value="0.0106" office:value-type="string">
            <text:p>0.0106</text:p>
          </table:table-cell>
          <table:table-cell office:string-value="0.0039" office:value-type="string">
            <text:p>0.0039</text:p>
          </table:table-cell>
          <table:table-cell office:string-value="0.0132" office:value-type="string">
            <text:p>0.0132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2.5439" office:value-type="string">
            <text:p>1012.5439</text:p>
          </table:table-cell>
          <table:table-cell office:string-value="-8.6068" office:value-type="string">
            <text:p>-8.6068</text:p>
          </table:table-cell>
          <table:table-cell office:string-value="1327.4343" office:value-type="string">
            <text:p>1327.4343</text:p>
          </table:table-cell>
          <table:table-cell office:string-value="1.4567" office:value-type="string">
            <text:p>1.4567</text:p>
          </table:table-cell>
          <table:table-cell office:string-value="0.4438" office:value-type="string">
            <text:p>0.4438</text:p>
          </table:table-cell>
          <table:table-cell office:string-value="0.5818" office:value-type="string">
            <text:p>0.5818</text:p>
          </table:table-cell>
          <table:table-cell office:string-value="96.2322" office:value-type="string">
            <text:p>96.2322</text:p>
          </table:table-cell>
          <table:table-cell office:string-value="1.6059" office:value-type="string">
            <text:p>1.6059</text:p>
          </table:table-cell>
          <table:table-cell office:string-value="0.1608" office:value-type="string">
            <text:p>0.1608</text:p>
          </table:table-cell>
          <table:table-cell office:string-value="0.0474" office:value-type="string">
            <text:p>0.0474</text:p>
          </table:table-cell>
          <table:table-cell office:string-value="0.0243" office:value-type="string">
            <text:p>0.0243</text:p>
          </table:table-cell>
          <table:table-cell office:string-value="0.0111" office:value-type="string">
            <text:p>0.0111</text:p>
          </table:table-cell>
          <table:table-cell office:string-value="0.0041" office:value-type="string">
            <text:p>0.0041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3.3506" office:value-type="string">
            <text:p>1013.3506</text:p>
          </table:table-cell>
          <table:table-cell office:string-value="-8.1797" office:value-type="string">
            <text:p>-8.1797</text:p>
          </table:table-cell>
          <table:table-cell office:string-value="1327.7488" office:value-type="string">
            <text:p>1327.7488</text:p>
          </table:table-cell>
          <table:table-cell office:string-value="1.4832" office:value-type="string">
            <text:p>1.4832</text:p>
          </table:table-cell>
          <table:table-cell office:string-value="0.4163" office:value-type="string">
            <text:p>0.4163</text:p>
          </table:table-cell>
          <table:table-cell office:string-value="0.5825" office:value-type="string">
            <text:p>0.5825</text:p>
          </table:table-cell>
          <table:table-cell office:string-value="96.1485" office:value-type="string">
            <text:p>96.1485</text:p>
          </table:table-cell>
          <table:table-cell office:string-value="1.6783" office:value-type="string">
            <text:p>1.6783</text:p>
          </table:table-cell>
          <table:table-cell office:string-value="0.1682" office:value-type="string">
            <text:p>0.1682</text:p>
          </table:table-cell>
          <table:table-cell office:string-value="0.0495" office:value-type="string">
            <text:p>0.0495</text:p>
          </table:table-cell>
          <table:table-cell office:string-value="0.0255" office:value-type="string">
            <text:p>0.0255</text:p>
          </table:table-cell>
          <table:table-cell office:string-value="0.0117" office:value-type="string">
            <text:p>0.0117</text:p>
          </table:table-cell>
          <table:table-cell office:string-value="0.0043" office:value-type="string">
            <text:p>0.0043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2.4101" office:value-type="string">
            <text:p>1012.4101</text:p>
          </table:table-cell>
          <table:table-cell office:string-value="-7.9751" office:value-type="string">
            <text:p>-7.9751</text:p>
          </table:table-cell>
          <table:table-cell office:string-value="1328.9943" office:value-type="string">
            <text:p>1328.9943</text:p>
          </table:table-cell>
          <table:table-cell office:string-value="1.4196" office:value-type="string">
            <text:p>1.4196</text:p>
          </table:table-cell>
          <table:table-cell office:string-value="0.3647" office:value-type="string">
            <text:p>0.3647</text:p>
          </table:table-cell>
          <table:table-cell office:string-value="0.5803" office:value-type="string">
            <text:p>0.5803</text:p>
          </table:table-cell>
          <table:table-cell office:string-value="96.5119" office:value-type="string">
            <text:p>96.5119</text:p>
          </table:table-cell>
          <table:table-cell office:string-value="1.4510" office:value-type="string">
            <text:p>1.4510</text:p>
          </table:table-cell>
          <table:table-cell office:string-value="0.1512" office:value-type="string">
            <text:p>0.1512</text:p>
          </table:table-cell>
          <table:table-cell office:string-value="0.0483" office:value-type="string">
            <text:p>0.0483</text:p>
          </table:table-cell>
          <table:table-cell office:string-value="0.0240" office:value-type="string">
            <text:p>0.0240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1.1108" office:value-type="string">
            <text:p>1011.1108</text:p>
          </table:table-cell>
          <table:table-cell office:string-value="-11.8446" office:value-type="string">
            <text:p>-11.8446</text:p>
          </table:table-cell>
          <table:table-cell office:string-value="1327.7912" office:value-type="string">
            <text:p>1327.7912</text:p>
          </table:table-cell>
          <table:table-cell office:string-value="1.3738" office:value-type="string">
            <text:p>1.3738</text:p>
          </table:table-cell>
          <table:table-cell office:string-value="0.4715" office:value-type="string">
            <text:p>0.4715</text:p>
          </table:table-cell>
          <table:table-cell office:string-value="0.5799" office:value-type="string">
            <text:p>0.5799</text:p>
          </table:table-cell>
          <table:table-cell office:string-value="96.4942" office:value-type="string">
            <text:p>96.4942</text:p>
          </table:table-cell>
          <table:table-cell office:string-value="1.4337" office:value-type="string">
            <text:p>1.4337</text:p>
          </table:table-cell>
          <table:table-cell office:string-value="0.1379" office:value-type="string">
            <text:p>0.1379</text:p>
          </table:table-cell>
          <table:table-cell office:string-value="0.0417" office:value-type="string">
            <text:p>0.0417</text:p>
          </table:table-cell>
          <table:table-cell office:string-value="0.0219" office:value-type="string">
            <text:p>0.0219</text:p>
          </table:table-cell>
          <table:table-cell office:string-value="0.0097" office:value-type="string">
            <text:p>0.0097</text:p>
          </table:table-cell>
          <table:table-cell office:string-value="0.0038" office:value-type="string">
            <text:p>0.0038</text:p>
          </table:table-cell>
          <table:table-cell office:string-value="0.0119" office:value-type="string">
            <text:p>0.011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3.0419" office:value-type="string">
            <text:p>1013.0419</text:p>
          </table:table-cell>
          <table:table-cell office:string-value="-7.6243" office:value-type="string">
            <text:p>-7.6243</text:p>
          </table:table-cell>
          <table:table-cell office:string-value="1328.7132" office:value-type="string">
            <text:p>1328.7132</text:p>
          </table:table-cell>
          <table:table-cell office:string-value="1.4440" office:value-type="string">
            <text:p>1.4440</text:p>
          </table:table-cell>
          <table:table-cell office:string-value="0.3813" office:value-type="string">
            <text:p>0.3813</text:p>
          </table:table-cell>
          <table:table-cell office:string-value="0.5813" office:value-type="string">
            <text:p>0.5813</text:p>
          </table:table-cell>
          <table:table-cell office:string-value="96.3541" office:value-type="string">
            <text:p>96.3541</text:p>
          </table:table-cell>
          <table:table-cell office:string-value="1.5538" office:value-type="string">
            <text:p>1.5538</text:p>
          </table:table-cell>
          <table:table-cell office:string-value="0.1616" office:value-type="string">
            <text:p>0.1616</text:p>
          </table:table-cell>
          <table:table-cell office:string-value="0.0500" office:value-type="string">
            <text:p>0.0500</text:p>
          </table:table-cell>
          <table:table-cell office:string-value="0.0251" office:value-type="string">
            <text:p>0.0251</text:p>
          </table:table-cell>
          <table:table-cell office:string-value="0.0115" office:value-type="string">
            <text:p>0.0115</text:p>
          </table:table-cell>
          <table:table-cell office:string-value="0.0042" office:value-type="string">
            <text:p>0.004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3998" office:value-type="string">
            <text:p>1011.3998</text:p>
          </table:table-cell>
          <table:table-cell office:string-value="-9.5367" office:value-type="string">
            <text:p>-9.5367</text:p>
          </table:table-cell>
          <table:table-cell office:string-value="1328.0916" office:value-type="string">
            <text:p>1328.0916</text:p>
          </table:table-cell>
          <table:table-cell office:string-value="1.4752" office:value-type="string">
            <text:p>1.4752</text:p>
          </table:table-cell>
          <table:table-cell office:string-value="0.3060" office:value-type="string">
            <text:p>0.3060</text:p>
          </table:table-cell>
          <table:table-cell office:string-value="0.5799" office:value-type="string">
            <text:p>0.5799</text:p>
          </table:table-cell>
          <table:table-cell office:string-value="96.6219" office:value-type="string">
            <text:p>96.6219</text:p>
          </table:table-cell>
          <table:table-cell office:string-value="1.3608" office:value-type="string">
            <text:p>1.3608</text:p>
          </table:table-cell>
          <table:table-cell office:string-value="0.1429" office:value-type="string">
            <text:p>0.1429</text:p>
          </table:table-cell>
          <table:table-cell office:string-value="0.0442" office:value-type="string">
            <text:p>0.0442</text:p>
          </table:table-cell>
          <table:table-cell office:string-value="0.0222" office:value-type="string">
            <text:p>0.0222</text:p>
          </table:table-cell>
          <table:table-cell office:string-value="0.0102" office:value-type="string">
            <text:p>0.0102</text:p>
          </table:table-cell>
          <table:table-cell office:string-value="0.0037" office:value-type="string">
            <text:p>0.003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1.0516" office:value-type="string">
            <text:p>1011.0516</text:p>
          </table:table-cell>
          <table:table-cell office:string-value="-10.2546" office:value-type="string">
            <text:p>-10.2546</text:p>
          </table:table-cell>
          <table:table-cell office:string-value="1327.2408" office:value-type="string">
            <text:p>1327.2408</text:p>
          </table:table-cell>
          <table:table-cell office:string-value="1.4808" office:value-type="string">
            <text:p>1.4808</text:p>
          </table:table-cell>
          <table:table-cell office:string-value="0.3510" office:value-type="string">
            <text:p>0.3510</text:p>
          </table:table-cell>
          <table:table-cell office:string-value="0.5803" office:value-type="string">
            <text:p>0.5803</text:p>
          </table:table-cell>
          <table:table-cell office:string-value="96.5427" office:value-type="string">
            <text:p>96.5427</text:p>
          </table:table-cell>
          <table:table-cell office:string-value="1.3939" office:value-type="string">
            <text:p>1.3939</text:p>
          </table:table-cell>
          <table:table-cell office:string-value="0.1403" office:value-type="string">
            <text:p>0.1403</text:p>
          </table:table-cell>
          <table:table-cell office:string-value="0.0433" office:value-type="string">
            <text:p>0.0433</text:p>
          </table:table-cell>
          <table:table-cell office:string-value="0.0220" office:value-type="string">
            <text:p>0.0220</text:p>
          </table:table-cell>
          <table:table-cell office:string-value="0.0099" office:value-type="string">
            <text:p>0.0099</text:p>
          </table:table-cell>
          <table:table-cell office:string-value="0.0037" office:value-type="string">
            <text:p>0.0037</text:p>
          </table:table-cell>
          <table:table-cell office:string-value="0.0124" office:value-type="string">
            <text:p>0.0124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2.2302" office:value-type="string">
            <text:p>1012.2302</text:p>
          </table:table-cell>
          <table:table-cell office:string-value="-8.1437" office:value-type="string">
            <text:p>-8.1437</text:p>
          </table:table-cell>
          <table:table-cell office:string-value="1329.2670" office:value-type="string">
            <text:p>1329.2670</text:p>
          </table:table-cell>
          <table:table-cell office:string-value="1.4736" office:value-type="string">
            <text:p>1.4736</text:p>
          </table:table-cell>
          <table:table-cell office:string-value="0.2517" office:value-type="string">
            <text:p>0.2517</text:p>
          </table:table-cell>
          <table:table-cell office:string-value="0.5799" office:value-type="string">
            <text:p>0.5799</text:p>
          </table:table-cell>
          <table:table-cell office:string-value="96.6560" office:value-type="string">
            <text:p>96.6560</text:p>
          </table:table-cell>
          <table:table-cell office:string-value="1.3765" office:value-type="string">
            <text:p>1.3765</text:p>
          </table:table-cell>
          <table:table-cell office:string-value="0.1459" office:value-type="string">
            <text:p>0.1459</text:p>
          </table:table-cell>
          <table:table-cell office:string-value="0.0456" office:value-type="string">
            <text:p>0.0456</text:p>
          </table:table-cell>
          <table:table-cell office:string-value="0.0230" office:value-type="string">
            <text:p>0.0230</text:p>
          </table:table-cell>
          <table:table-cell office:string-value="0.0106" office:value-type="string">
            <text:p>0.0106</text:p>
          </table:table-cell>
          <table:table-cell office:string-value="0.0039" office:value-type="string">
            <text:p>0.0039</text:p>
          </table:table-cell>
          <table:table-cell office:string-value="0.0132" office:value-type="string">
            <text:p>0.01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08.3236" office:value-type="string">
            <text:p>1008.3236</text:p>
          </table:table-cell>
          <table:table-cell office:string-value="-14.6747" office:value-type="string">
            <text:p>-14.6747</text:p>
          </table:table-cell>
          <table:table-cell office:string-value="1325.0009" office:value-type="string">
            <text:p>1325.0009</text:p>
          </table:table-cell>
          <table:table-cell office:string-value="1.3934" office:value-type="string">
            <text:p>1.3934</text:p>
          </table:table-cell>
          <table:table-cell office:string-value="0.5374" office:value-type="string">
            <text:p>0.5374</text:p>
          </table:table-cell>
          <table:table-cell office:string-value="0.5791" office:value-type="string">
            <text:p>0.5791</text:p>
          </table:table-cell>
          <table:table-cell office:string-value="96.6087" office:value-type="string">
            <text:p>96.6087</text:p>
          </table:table-cell>
          <table:table-cell office:string-value="1.2649" office:value-type="string">
            <text:p>1.2649</text:p>
          </table:table-cell>
          <table:table-cell office:string-value="0.1194" office:value-type="string">
            <text:p>0.1194</text:p>
          </table:table-cell>
          <table:table-cell office:string-value="0.0364" office:value-type="string">
            <text:p>0.0364</text:p>
          </table:table-cell>
          <table:table-cell office:string-value="0.0181" office:value-type="string">
            <text:p>0.0181</text:p>
          </table:table-cell>
          <table:table-cell office:string-value="0.0083" office:value-type="string">
            <text:p>0.0083</text:p>
          </table:table-cell>
          <table:table-cell office:string-value="0.0030" office:value-type="string">
            <text:p>0.0030</text:p>
          </table:table-cell>
          <table:table-cell office:string-value="0.0104" office:value-type="string">
            <text:p>0.010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0.8954" office:value-type="string">
            <text:p>1010.8954</text:p>
          </table:table-cell>
          <table:table-cell office:string-value="-9.1554" office:value-type="string">
            <text:p>-9.1554</text:p>
          </table:table-cell>
          <table:table-cell office:string-value="1326.7607" office:value-type="string">
            <text:p>1326.7607</text:p>
          </table:table-cell>
          <table:table-cell office:string-value="1.4519" office:value-type="string">
            <text:p>1.4519</text:p>
          </table:table-cell>
          <table:table-cell office:string-value="0.4271" office:value-type="string">
            <text:p>0.4271</text:p>
          </table:table-cell>
          <table:table-cell office:string-value="0.5805" office:value-type="string">
            <text:p>0.5805</text:p>
          </table:table-cell>
          <table:table-cell office:string-value="96.4585" office:value-type="string">
            <text:p>96.4585</text:p>
          </table:table-cell>
          <table:table-cell office:string-value="1.4279" office:value-type="string">
            <text:p>1.4279</text:p>
          </table:table-cell>
          <table:table-cell office:string-value="0.1421" office:value-type="string">
            <text:p>0.1421</text:p>
          </table:table-cell>
          <table:table-cell office:string-value="0.0442" office:value-type="string">
            <text:p>0.0442</text:p>
          </table:table-cell>
          <table:table-cell office:string-value="0.0220" office:value-type="string">
            <text:p>0.0220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126" office:value-type="string">
            <text:p>0.012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0.7486" office:value-type="string">
            <text:p>1010.7486</text:p>
          </table:table-cell>
          <table:table-cell office:string-value="-10.7207" office:value-type="string">
            <text:p>-10.7207</text:p>
          </table:table-cell>
          <table:table-cell office:string-value="1327.3685" office:value-type="string">
            <text:p>1327.3685</text:p>
          </table:table-cell>
          <table:table-cell office:string-value="1.4236" office:value-type="string">
            <text:p>1.4236</text:p>
          </table:table-cell>
          <table:table-cell office:string-value="0.4131" office:value-type="string">
            <text:p>0.4131</text:p>
          </table:table-cell>
          <table:table-cell office:string-value="0.5798" office:value-type="string">
            <text:p>0.5798</text:p>
          </table:table-cell>
          <table:table-cell office:string-value="96.5545" office:value-type="string">
            <text:p>96.5545</text:p>
          </table:table-cell>
          <table:table-cell office:string-value="1.3868" office:value-type="string">
            <text:p>1.3868</text:p>
          </table:table-cell>
          <table:table-cell office:string-value="0.1355" office:value-type="string">
            <text:p>0.1355</text:p>
          </table:table-cell>
          <table:table-cell office:string-value="0.0410" office:value-type="string">
            <text:p>0.0410</text:p>
          </table:table-cell>
          <table:table-cell office:string-value="0.0207" office:value-type="string">
            <text:p>0.0207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119" office:value-type="string">
            <text:p>0.0119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09.4054" office:value-type="string">
            <text:p>1009.4054</text:p>
          </table:table-cell>
          <table:table-cell office:string-value="-12.8974" office:value-type="string">
            <text:p>-12.8974</text:p>
          </table:table-cell>
          <table:table-cell office:string-value="1325.2216" office:value-type="string">
            <text:p>1325.2216</text:p>
          </table:table-cell>
          <table:table-cell office:string-value="1.4846" office:value-type="string">
            <text:p>1.4846</text:p>
          </table:table-cell>
          <table:table-cell office:string-value="0.4328" office:value-type="string">
            <text:p>0.4328</text:p>
          </table:table-cell>
          <table:table-cell office:string-value="0.5802" office:value-type="string">
            <text:p>0.5802</text:p>
          </table:table-cell>
          <table:table-cell office:string-value="96.5147" office:value-type="string">
            <text:p>96.5147</text:p>
          </table:table-cell>
          <table:table-cell office:string-value="1.3619" office:value-type="string">
            <text:p>1.3619</text:p>
          </table:table-cell>
          <table:table-cell office:string-value="0.1269" office:value-type="string">
            <text:p>0.1269</text:p>
          </table:table-cell>
          <table:table-cell office:string-value="0.0379" office:value-type="string">
            <text:p>0.0379</text:p>
          </table:table-cell>
          <table:table-cell office:string-value="0.0189" office:value-type="string">
            <text:p>0.0189</text:p>
          </table:table-cell>
          <table:table-cell office:string-value="0.0085" office:value-type="string">
            <text:p>0.0085</text:p>
          </table:table-cell>
          <table:table-cell office:string-value="0.0031" office:value-type="string">
            <text:p>0.0031</text:p>
          </table:table-cell>
          <table:table-cell office:string-value="0.0108" office:value-type="string">
            <text:p>0.0108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7017" office:value-type="string">
            <text:p>1010.7017</text:p>
          </table:table-cell>
          <table:table-cell office:string-value="-9.9113" office:value-type="string">
            <text:p>-9.9113</text:p>
          </table:table-cell>
          <table:table-cell office:string-value="1326.3427" office:value-type="string">
            <text:p>1326.3427</text:p>
          </table:table-cell>
          <table:table-cell office:string-value="1.4608" office:value-type="string">
            <text:p>1.4608</text:p>
          </table:table-cell>
          <table:table-cell office:string-value="0.4379" office:value-type="string">
            <text:p>0.4379</text:p>
          </table:table-cell>
          <table:table-cell office:string-value="0.5807" office:value-type="string">
            <text:p>0.5807</text:p>
          </table:table-cell>
          <table:table-cell office:string-value="96.4407" office:value-type="string">
            <text:p>96.4407</text:p>
          </table:table-cell>
          <table:table-cell office:string-value="1.4263" office:value-type="string">
            <text:p>1.4263</text:p>
          </table:table-cell>
          <table:table-cell office:string-value="0.1419" office:value-type="string">
            <text:p>0.1419</text:p>
          </table:table-cell>
          <table:table-cell office:string-value="0.0435" office:value-type="string">
            <text:p>0.0435</text:p>
          </table:table-cell>
          <table:table-cell office:string-value="0.0222" office:value-type="string">
            <text:p>0.0222</text:p>
          </table:table-cell>
          <table:table-cell office:string-value="0.0102" office:value-type="string">
            <text:p>0.0102</text:p>
          </table:table-cell>
          <table:table-cell office:string-value="0.0037" office:value-type="string">
            <text:p>0.0037</text:p>
          </table:table-cell>
          <table:table-cell office:string-value="0.0128" office:value-type="string">
            <text:p>0.012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0.6396" office:value-type="string">
            <text:p>1010.6396</text:p>
          </table:table-cell>
          <table:table-cell office:string-value="-12.0146" office:value-type="string">
            <text:p>-12.0146</text:p>
          </table:table-cell>
          <table:table-cell office:string-value="1326.5206" office:value-type="string">
            <text:p>1326.5206</text:p>
          </table:table-cell>
          <table:table-cell office:string-value="1.4237" office:value-type="string">
            <text:p>1.4237</text:p>
          </table:table-cell>
          <table:table-cell office:string-value="0.4778" office:value-type="string">
            <text:p>0.4778</text:p>
          </table:table-cell>
          <table:table-cell office:string-value="0.5805" office:value-type="string">
            <text:p>0.5805</text:p>
          </table:table-cell>
          <table:table-cell office:string-value="96.4059" office:value-type="string">
            <text:p>96.4059</text:p>
          </table:table-cell>
          <table:table-cell office:string-value="1.4759" office:value-type="string">
            <text:p>1.4759</text:p>
          </table:table-cell>
          <table:table-cell office:string-value="0.1339" office:value-type="string">
            <text:p>0.1339</text:p>
          </table:table-cell>
          <table:table-cell office:string-value="0.0401" office:value-type="string">
            <text:p>0.0401</text:p>
          </table:table-cell>
          <table:table-cell office:string-value="0.0197" office:value-type="string">
            <text:p>0.0197</text:p>
          </table:table-cell>
          <table:table-cell office:string-value="0.0088" office:value-type="string">
            <text:p>0.0088</text:p>
          </table:table-cell>
          <table:table-cell office:string-value="0.0032" office:value-type="string">
            <text:p>0.0032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6824" office:value-type="string">
            <text:p>1011.6824</text:p>
          </table:table-cell>
          <table:table-cell office:string-value="-8.0608" office:value-type="string">
            <text:p>-8.0608</text:p>
          </table:table-cell>
          <table:table-cell office:string-value="1325.6875" office:value-type="string">
            <text:p>1325.6875</text:p>
          </table:table-cell>
          <table:table-cell office:string-value="1.5620" office:value-type="string">
            <text:p>1.5620</text:p>
          </table:table-cell>
          <table:table-cell office:string-value="0.3866" office:value-type="string">
            <text:p>0.3866</text:p>
          </table:table-cell>
          <table:table-cell office:string-value="0.5824" office:value-type="string">
            <text:p>0.5824</text:p>
          </table:table-cell>
          <table:table-cell office:string-value="96.2030" office:value-type="string">
            <text:p>96.2030</text:p>
          </table:table-cell>
          <table:table-cell office:string-value="1.6068" office:value-type="string">
            <text:p>1.6068</text:p>
          </table:table-cell>
          <table:table-cell office:string-value="0.1485" office:value-type="string">
            <text:p>0.1485</text:p>
          </table:table-cell>
          <table:table-cell office:string-value="0.0443" office:value-type="string">
            <text:p>0.0443</text:p>
          </table:table-cell>
          <table:table-cell office:string-value="0.0222" office:value-type="string">
            <text:p>0.0222</text:p>
          </table:table-cell>
          <table:table-cell office:string-value="0.0101" office:value-type="string">
            <text:p>0.0101</text:p>
          </table:table-cell>
          <table:table-cell office:string-value="0.0037" office:value-type="string">
            <text:p>0.003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3.7744" office:value-type="string">
            <text:p>1013.7744</text:p>
          </table:table-cell>
          <table:table-cell office:string-value="-6.3763" office:value-type="string">
            <text:p>-6.3763</text:p>
          </table:table-cell>
          <table:table-cell office:string-value="1328.5141" office:value-type="string">
            <text:p>1328.5141</text:p>
          </table:table-cell>
          <table:table-cell office:string-value="1.4944" office:value-type="string">
            <text:p>1.4944</text:p>
          </table:table-cell>
          <table:table-cell office:string-value="0.3565" office:value-type="string">
            <text:p>0.3565</text:p>
          </table:table-cell>
          <table:table-cell office:string-value="0.5823" office:value-type="string">
            <text:p>0.5823</text:p>
          </table:table-cell>
          <table:table-cell office:string-value="96.2016" office:value-type="string">
            <text:p>96.2016</text:p>
          </table:table-cell>
          <table:table-cell office:string-value="1.6764" office:value-type="string">
            <text:p>1.6764</text:p>
          </table:table-cell>
          <table:table-cell office:string-value="0.1670" office:value-type="string">
            <text:p>0.1670</text:p>
          </table:table-cell>
          <table:table-cell office:string-value="0.0502" office:value-type="string">
            <text:p>0.0502</text:p>
          </table:table-cell>
          <table:table-cell office:string-value="0.0247" office:value-type="string">
            <text:p>0.0247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3.9981" office:value-type="string">
            <text:p>1013.9981</text:p>
          </table:table-cell>
          <table:table-cell office:string-value="-4.6757" office:value-type="string">
            <text:p>-4.6757</text:p>
          </table:table-cell>
          <table:table-cell office:string-value="1328.6582" office:value-type="string">
            <text:p>1328.6582</text:p>
          </table:table-cell>
          <table:table-cell office:string-value="1.4798" office:value-type="string">
            <text:p>1.4798</text:p>
          </table:table-cell>
          <table:table-cell office:string-value="0.3774" office:value-type="string">
            <text:p>0.3774</text:p>
          </table:table-cell>
          <table:table-cell office:string-value="0.5824" office:value-type="string">
            <text:p>0.5824</text:p>
          </table:table-cell>
          <table:table-cell office:string-value="96.1734" office:value-type="string">
            <text:p>96.1734</text:p>
          </table:table-cell>
          <table:table-cell office:string-value="1.6881" office:value-type="string">
            <text:p>1.6881</text:p>
          </table:table-cell>
          <table:table-cell office:string-value="0.1744" office:value-type="string">
            <text:p>0.1744</text:p>
          </table:table-cell>
          <table:table-cell office:string-value="0.0510" office:value-type="string">
            <text:p>0.0510</text:p>
          </table:table-cell>
          <table:table-cell office:string-value="0.0253" office:value-type="string">
            <text:p>0.0253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149" office:value-type="string">
            <text:p>0.014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0070" office:value-type="string">
            <text:p>1015.0070</text:p>
          </table:table-cell>
          <table:table-cell office:string-value="-5.5619" office:value-type="string">
            <text:p>-5.5619</text:p>
          </table:table-cell>
          <table:table-cell office:string-value="1329.3976" office:value-type="string">
            <text:p>1329.3976</text:p>
          </table:table-cell>
          <table:table-cell office:string-value="1.4351" office:value-type="string">
            <text:p>1.4351</text:p>
          </table:table-cell>
          <table:table-cell office:string-value="0.4332" office:value-type="string">
            <text:p>0.4332</text:p>
          </table:table-cell>
          <table:table-cell office:string-value="0.5829" office:value-type="string">
            <text:p>0.5829</text:p>
          </table:table-cell>
          <table:table-cell office:string-value="96.0140" office:value-type="string">
            <text:p>96.0140</text:p>
          </table:table-cell>
          <table:table-cell office:string-value="1.8365" office:value-type="string">
            <text:p>1.8365</text:p>
          </table:table-cell>
          <table:table-cell office:string-value="0.1752" office:value-type="string">
            <text:p>0.1752</text:p>
          </table:table-cell>
          <table:table-cell office:string-value="0.0507" office:value-type="string">
            <text:p>0.0507</text:p>
          </table:table-cell>
          <table:table-cell office:string-value="0.0251" office:value-type="string">
            <text:p>0.0251</text:p>
          </table:table-cell>
          <table:table-cell office:string-value="0.0114" office:value-type="string">
            <text:p>0.0114</text:p>
          </table:table-cell>
          <table:table-cell office:string-value="0.0041" office:value-type="string">
            <text:p>0.004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4.6378" office:value-type="string">
            <text:p>1014.6378</text:p>
          </table:table-cell>
          <table:table-cell office:string-value="-5.5054" office:value-type="string">
            <text:p>-5.5054</text:p>
          </table:table-cell>
          <table:table-cell office:string-value="1329.5084" office:value-type="string">
            <text:p>1329.5084</text:p>
          </table:table-cell>
          <table:table-cell office:string-value="1.4425" office:value-type="string">
            <text:p>1.4425</text:p>
          </table:table-cell>
          <table:table-cell office:string-value="0.3949" office:value-type="string">
            <text:p>0.3949</text:p>
          </table:table-cell>
          <table:table-cell office:string-value="0.5824" office:value-type="string">
            <text:p>0.5824</text:p>
          </table:table-cell>
          <table:table-cell office:string-value="96.1251" office:value-type="string">
            <text:p>96.1251</text:p>
          </table:table-cell>
          <table:table-cell office:string-value="1.7651" office:value-type="string">
            <text:p>1.7651</text:p>
          </table:table-cell>
          <table:table-cell office:string-value="0.1668" office:value-type="string">
            <text:p>0.1668</text:p>
          </table:table-cell>
          <table:table-cell office:string-value="0.0497" office:value-type="string">
            <text:p>0.0497</text:p>
          </table:table-cell>
          <table:table-cell office:string-value="0.0253" office:value-type="string">
            <text:p>0.0253</text:p>
          </table:table-cell>
          <table:table-cell office:string-value="0.0116" office:value-type="string">
            <text:p>0.0116</text:p>
          </table:table-cell>
          <table:table-cell office:string-value="0.0043" office:value-type="string">
            <text:p>0.004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6.1578" office:value-type="string">
            <text:p>1016.1578</text:p>
          </table:table-cell>
          <table:table-cell office:string-value="-2.1646" office:value-type="string">
            <text:p>-2.1646</text:p>
          </table:table-cell>
          <table:table-cell office:string-value="1330.2649" office:value-type="string">
            <text:p>1330.2649</text:p>
          </table:table-cell>
          <table:table-cell office:string-value="1.4369" office:value-type="string">
            <text:p>1.4369</text:p>
          </table:table-cell>
          <table:table-cell office:string-value="0.4176" office:value-type="string">
            <text:p>0.4176</text:p>
          </table:table-cell>
          <table:table-cell office:string-value="0.5836" office:value-type="string">
            <text:p>0.5836</text:p>
          </table:table-cell>
          <table:table-cell office:string-value="95.9597" office:value-type="string">
            <text:p>95.9597</text:p>
          </table:table-cell>
          <table:table-cell office:string-value="1.8672" office:value-type="string">
            <text:p>1.8672</text:p>
          </table:table-cell>
          <table:table-cell office:string-value="0.1893" office:value-type="string">
            <text:p>0.1893</text:p>
          </table:table-cell>
          <table:table-cell office:string-value="0.0593" office:value-type="string">
            <text:p>0.0593</text:p>
          </table:table-cell>
          <table:table-cell office:string-value="0.0311" office:value-type="string">
            <text:p>0.0311</text:p>
          </table:table-cell>
          <table:table-cell office:string-value="0.0149" office:value-type="string">
            <text:p>0.0149</text:p>
          </table:table-cell>
          <table:table-cell office:string-value="0.0054" office:value-type="string">
            <text:p>0.0054</text:p>
          </table:table-cell>
          <table:table-cell office:string-value="0.0185" office:value-type="string">
            <text:p>0.018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4.4708" office:value-type="string">
            <text:p>1014.4708</text:p>
          </table:table-cell>
          <table:table-cell office:string-value="-4.6164" office:value-type="string">
            <text:p>-4.6164</text:p>
          </table:table-cell>
          <table:table-cell office:string-value="1329.9205" office:value-type="string">
            <text:p>1329.9205</text:p>
          </table:table-cell>
          <table:table-cell office:string-value="1.3854" office:value-type="string">
            <text:p>1.3854</text:p>
          </table:table-cell>
          <table:table-cell office:string-value="0.4398" office:value-type="string">
            <text:p>0.4398</text:p>
          </table:table-cell>
          <table:table-cell office:string-value="0.5819" office:value-type="string">
            <text:p>0.5819</text:p>
          </table:table-cell>
          <table:table-cell office:string-value="96.1664" office:value-type="string">
            <text:p>96.1664</text:p>
          </table:table-cell>
          <table:table-cell office:string-value="1.7438" office:value-type="string">
            <text:p>1.7438</text:p>
          </table:table-cell>
          <table:table-cell office:string-value="0.1606" office:value-type="string">
            <text:p>0.1606</text:p>
          </table:table-cell>
          <table:table-cell office:string-value="0.0490" office:value-type="string">
            <text:p>0.0490</text:p>
          </table:table-cell>
          <table:table-cell office:string-value="0.0247" office:value-type="string">
            <text:p>0.0247</text:p>
          </table:table-cell>
          <table:table-cell office:string-value="0.0114" office:value-type="string">
            <text:p>0.0114</text:p>
          </table:table-cell>
          <table:table-cell office:string-value="0.0042" office:value-type="string">
            <text:p>0.0042</text:p>
          </table:table-cell>
          <table:table-cell office:string-value="0.0148" office:value-type="string">
            <text:p>0.0148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1728" office:value-type="string">
            <text:p>1015.1728</text:p>
          </table:table-cell>
          <table:table-cell office:string-value="-4.5069" office:value-type="string">
            <text:p>-4.5069</text:p>
          </table:table-cell>
          <table:table-cell office:string-value="1328.8435" office:value-type="string">
            <text:p>1328.8435</text:p>
          </table:table-cell>
          <table:table-cell office:string-value="1.4515" office:value-type="string">
            <text:p>1.4515</text:p>
          </table:table-cell>
          <table:table-cell office:string-value="0.4622" office:value-type="string">
            <text:p>0.4622</text:p>
          </table:table-cell>
          <table:table-cell office:string-value="0.5836" office:value-type="string">
            <text:p>0.5836</text:p>
          </table:table-cell>
          <table:table-cell office:string-value="95.8922" office:value-type="string">
            <text:p>95.8922</text:p>
          </table:table-cell>
          <table:table-cell office:string-value="1.9133" office:value-type="string">
            <text:p>1.9133</text:p>
          </table:table-cell>
          <table:table-cell office:string-value="0.1720" office:value-type="string">
            <text:p>0.1720</text:p>
          </table:table-cell>
          <table:table-cell office:string-value="0.0512" office:value-type="string">
            <text:p>0.0512</text:p>
          </table:table-cell>
          <table:table-cell office:string-value="0.0258" office:value-type="string">
            <text:p>0.0258</text:p>
          </table:table-cell>
          <table:table-cell office:string-value="0.0120" office:value-type="string">
            <text:p>0.0120</text:p>
          </table:table-cell>
          <table:table-cell office:string-value="0.0044" office:value-type="string">
            <text:p>0.0044</text:p>
          </table:table-cell>
          <table:table-cell office:string-value="0.0154" office:value-type="string">
            <text:p>0.015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4631" office:value-type="string">
            <text:p>1016.4631</text:p>
          </table:table-cell>
          <table:table-cell office:string-value="-1.8298" office:value-type="string">
            <text:p>-1.8298</text:p>
          </table:table-cell>
          <table:table-cell office:string-value="1330.6672" office:value-type="string">
            <text:p>1330.6672</text:p>
          </table:table-cell>
          <table:table-cell office:string-value="1.3973" office:value-type="string">
            <text:p>1.3973</text:p>
          </table:table-cell>
          <table:table-cell office:string-value="0.4555" office:value-type="string">
            <text:p>0.4555</text:p>
          </table:table-cell>
          <table:table-cell office:string-value="0.5835" office:value-type="string">
            <text:p>0.5835</text:p>
          </table:table-cell>
          <table:table-cell office:string-value="95.9183" office:value-type="string">
            <text:p>95.9183</text:p>
          </table:table-cell>
          <table:table-cell office:string-value="1.9162" office:value-type="string">
            <text:p>1.9162</text:p>
          </table:table-cell>
          <table:table-cell office:string-value="0.1893" office:value-type="string">
            <text:p>0.1893</text:p>
          </table:table-cell>
          <table:table-cell office:string-value="0.0578" office:value-type="string">
            <text:p>0.0578</text:p>
          </table:table-cell>
          <table:table-cell office:string-value="0.0295" office:value-type="string">
            <text:p>0.0295</text:p>
          </table:table-cell>
          <table:table-cell office:string-value="0.0138" office:value-type="string">
            <text:p>0.0138</text:p>
          </table:table-cell>
          <table:table-cell office:string-value="0.0050" office:value-type="string">
            <text:p>0.0050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4.5718" office:value-type="string">
            <text:p>1014.5718</text:p>
          </table:table-cell>
          <table:table-cell office:string-value="-4.1910" office:value-type="string">
            <text:p>-4.1910</text:p>
          </table:table-cell>
          <table:table-cell office:string-value="1329.5828" office:value-type="string">
            <text:p>1329.5828</text:p>
          </table:table-cell>
          <table:table-cell office:string-value="1.3707" office:value-type="string">
            <text:p>1.3707</text:p>
          </table:table-cell>
          <table:table-cell office:string-value="0.4948" office:value-type="string">
            <text:p>0.4948</text:p>
          </table:table-cell>
          <table:table-cell office:string-value="0.5823" office:value-type="string">
            <text:p>0.5823</text:p>
          </table:table-cell>
          <table:table-cell office:string-value="96.0871" office:value-type="string">
            <text:p>96.0871</text:p>
          </table:table-cell>
          <table:table-cell office:string-value="1.7651" office:value-type="string">
            <text:p>1.7651</text:p>
          </table:table-cell>
          <table:table-cell office:string-value="0.1711" office:value-type="string">
            <text:p>0.1711</text:p>
          </table:table-cell>
          <table:table-cell office:string-value="0.0523" office:value-type="string">
            <text:p>0.0523</text:p>
          </table:table-cell>
          <table:table-cell office:string-value="0.0265" office:value-type="string">
            <text:p>0.0265</text:p>
          </table:table-cell>
          <table:table-cell office:string-value="0.0123" office:value-type="string">
            <text:p>0.0123</text:p>
          </table:table-cell>
          <table:table-cell office:string-value="0.0045" office:value-type="string">
            <text:p>0.0045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1.8531" office:value-type="string">
            <text:p>1011.8531</text:p>
          </table:table-cell>
          <table:table-cell office:string-value="-17.9163" office:value-type="string">
            <text:p>-17.9163</text:p>
          </table:table-cell>
          <table:table-cell office:string-value="1328.3418" office:value-type="string">
            <text:p>1328.3418</text:p>
          </table:table-cell>
          <table:table-cell office:string-value="1.2319" office:value-type="string">
            <text:p>1.2319</text:p>
          </table:table-cell>
          <table:table-cell office:string-value="0.6786" office:value-type="string">
            <text:p>0.6786</text:p>
          </table:table-cell>
          <table:table-cell office:string-value="0.5803" office:value-type="string">
            <text:p>0.5803</text:p>
          </table:table-cell>
          <table:table-cell office:string-value="96.1678" office:value-type="string">
            <text:p>96.1678</text:p>
          </table:table-cell>
          <table:table-cell office:string-value="1.7385" office:value-type="string">
            <text:p>1.7385</text:p>
          </table:table-cell>
          <table:table-cell office:string-value="0.1178" office:value-type="string">
            <text:p>0.1178</text:p>
          </table:table-cell>
          <table:table-cell office:string-value="0.0298" office:value-type="string">
            <text:p>0.0298</text:p>
          </table:table-cell>
          <table:table-cell office:string-value="0.0164" office:value-type="string">
            <text:p>0.0164</text:p>
          </table:table-cell>
          <table:table-cell office:string-value="0.0072" office:value-type="string">
            <text:p>0.0072</text:p>
          </table:table-cell>
          <table:table-cell office:string-value="0.0029" office:value-type="string">
            <text:p>0.0029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3.3380" office:value-type="string">
            <text:p>1013.3380</text:p>
          </table:table-cell>
          <table:table-cell office:string-value="-0.9155" office:value-type="string">
            <text:p>-0.9155</text:p>
          </table:table-cell>
          <table:table-cell office:string-value="1328.3138" office:value-type="string">
            <text:p>1328.3138</text:p>
          </table:table-cell>
          <table:table-cell office:string-value="1.3884" office:value-type="string">
            <text:p>1.3884</text:p>
          </table:table-cell>
          <table:table-cell office:string-value="0.5135" office:value-type="string">
            <text:p>0.5135</text:p>
          </table:table-cell>
          <table:table-cell office:string-value="0.5820" office:value-type="string">
            <text:p>0.5820</text:p>
          </table:table-cell>
          <table:table-cell office:string-value="96.1180" office:value-type="string">
            <text:p>96.1180</text:p>
          </table:table-cell>
          <table:table-cell office:string-value="1.7349" office:value-type="string">
            <text:p>1.7349</text:p>
          </table:table-cell>
          <table:table-cell office:string-value="0.1486" office:value-type="string">
            <text:p>0.1486</text:p>
          </table:table-cell>
          <table:table-cell office:string-value="0.0435" office:value-type="string">
            <text:p>0.0435</text:p>
          </table:table-cell>
          <table:table-cell office:string-value="0.0219" office:value-type="string">
            <text:p>0.0219</text:p>
          </table:table-cell>
          <table:table-cell office:string-value="0.0101" office:value-type="string">
            <text:p>0.0101</text:p>
          </table:table-cell>
          <table:table-cell office:string-value="0.0045" office:value-type="string">
            <text:p>0.0045</text:p>
          </table:table-cell>
          <table:table-cell office:string-value="0.0167" office:value-type="string">
            <text:p>0.0167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2322" office:value-type="string">
            <text:p>1014.2322</text:p>
          </table:table-cell>
          <table:table-cell office:string-value="-10.9763" office:value-type="string">
            <text:p>-10.9763</text:p>
          </table:table-cell>
          <table:table-cell office:string-value="1329.0515" office:value-type="string">
            <text:p>1329.0515</text:p>
          </table:table-cell>
          <table:table-cell office:string-value="1.3534" office:value-type="string">
            <text:p>1.3534</text:p>
          </table:table-cell>
          <table:table-cell office:string-value="0.5492" office:value-type="string">
            <text:p>0.5492</text:p>
          </table:table-cell>
          <table:table-cell office:string-value="0.5824" office:value-type="string">
            <text:p>0.5824</text:p>
          </table:table-cell>
          <table:table-cell office:string-value="95.9775" office:value-type="string">
            <text:p>95.9775</text:p>
          </table:table-cell>
          <table:table-cell office:string-value="1.8745" office:value-type="string">
            <text:p>1.8745</text:p>
          </table:table-cell>
          <table:table-cell office:string-value="0.1534" office:value-type="string">
            <text:p>0.1534</text:p>
          </table:table-cell>
          <table:table-cell office:string-value="0.0437" office:value-type="string">
            <text:p>0.0437</text:p>
          </table:table-cell>
          <table:table-cell office:string-value="0.0220" office:value-type="string">
            <text:p>0.0220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125" office:value-type="string">
            <text:p>0.012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2203" office:value-type="string">
            <text:p>1016.2203</text:p>
          </table:table-cell>
          <table:table-cell office:string-value="-8.5406" office:value-type="string">
            <text:p>-8.5406</text:p>
          </table:table-cell>
          <table:table-cell office:string-value="1331.3736" office:value-type="string">
            <text:p>1331.3736</text:p>
          </table:table-cell>
          <table:table-cell office:string-value="1.3314" office:value-type="string">
            <text:p>1.3314</text:p>
          </table:table-cell>
          <table:table-cell office:string-value="0.4865" office:value-type="string">
            <text:p>0.4865</text:p>
          </table:table-cell>
          <table:table-cell office:string-value="0.5826" office:value-type="string">
            <text:p>0.5826</text:p>
          </table:table-cell>
          <table:table-cell office:string-value="95.9412" office:value-type="string">
            <text:p>95.9412</text:p>
          </table:table-cell>
          <table:table-cell office:string-value="1.9782" office:value-type="string">
            <text:p>1.9782</text:p>
          </table:table-cell>
          <table:table-cell office:string-value="0.1646" office:value-type="string">
            <text:p>0.1646</text:p>
          </table:table-cell>
          <table:table-cell office:string-value="0.0465" office:value-type="string">
            <text:p>0.0465</text:p>
          </table:table-cell>
          <table:table-cell office:string-value="0.0236" office:value-type="string">
            <text:p>0.0236</text:p>
          </table:table-cell>
          <table:table-cell office:string-value="0.0108" office:value-type="string">
            <text:p>0.0108</text:p>
          </table:table-cell>
          <table:table-cell office:string-value="0.0039" office:value-type="string">
            <text:p>0.0039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7.4989" office:value-type="string">
            <text:p>1017.4989</text:p>
          </table:table-cell>
          <table:table-cell office:string-value="-8.2160" office:value-type="string">
            <text:p>-8.2160</text:p>
          </table:table-cell>
          <table:table-cell office:string-value="1330.8002" office:value-type="string">
            <text:p>1330.8002</text:p>
          </table:table-cell>
          <table:table-cell office:string-value="1.3320" office:value-type="string">
            <text:p>1.3320</text:p>
          </table:table-cell>
          <table:table-cell office:string-value="0.5949" office:value-type="string">
            <text:p>0.5949</text:p>
          </table:table-cell>
          <table:table-cell office:string-value="0.5846" office:value-type="string">
            <text:p>0.5846</text:p>
          </table:table-cell>
          <table:table-cell office:string-value="95.5366" office:value-type="string">
            <text:p>95.5366</text:p>
          </table:table-cell>
          <table:table-cell office:string-value="2.2590" office:value-type="string">
            <text:p>2.2590</text:p>
          </table:table-cell>
          <table:table-cell office:string-value="0.1793" office:value-type="string">
            <text:p>0.1793</text:p>
          </table:table-cell>
          <table:table-cell office:string-value="0.0464" office:value-type="string">
            <text:p>0.0464</text:p>
          </table:table-cell>
          <table:table-cell office:string-value="0.0237" office:value-type="string">
            <text:p>0.0237</text:p>
          </table:table-cell>
          <table:table-cell office:string-value="0.0109" office:value-type="string">
            <text:p>0.0109</text:p>
          </table:table-cell>
          <table:table-cell office:string-value="0.0040" office:value-type="string">
            <text:p>0.0040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0.6554" office:value-type="string">
            <text:p>1010.6554</text:p>
          </table:table-cell>
          <table:table-cell office:string-value="-15.0720" office:value-type="string">
            <text:p>-15.0720</text:p>
          </table:table-cell>
          <table:table-cell office:string-value="1326.4781" office:value-type="string">
            <text:p>1326.4781</text:p>
          </table:table-cell>
          <table:table-cell office:string-value="1.2812" office:value-type="string">
            <text:p>1.2812</text:p>
          </table:table-cell>
          <table:table-cell office:string-value="0.6990" office:value-type="string">
            <text:p>0.6990</text:p>
          </table:table-cell>
          <table:table-cell office:string-value="0.5805" office:value-type="string">
            <text:p>0.5805</text:p>
          </table:table-cell>
          <table:table-cell office:string-value="96.1733" office:value-type="string">
            <text:p>96.1733</text:p>
          </table:table-cell>
          <table:table-cell office:string-value="1.6596" office:value-type="string">
            <text:p>1.6596</text:p>
          </table:table-cell>
          <table:table-cell office:string-value="0.1170" office:value-type="string">
            <text:p>0.1170</text:p>
          </table:table-cell>
          <table:table-cell office:string-value="0.0327" office:value-type="string">
            <text:p>0.0327</text:p>
          </table:table-cell>
          <table:table-cell office:string-value="0.0171" office:value-type="string">
            <text:p>0.0171</text:p>
          </table:table-cell>
          <table:table-cell office:string-value="0.0077" office:value-type="string">
            <text:p>0.0077</text:p>
          </table:table-cell>
          <table:table-cell office:string-value="0.0028" office:value-type="string">
            <text:p>0.0028</text:p>
          </table:table-cell>
          <table:table-cell office:string-value="0.0096" office:value-type="string">
            <text:p>0.009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2.0061" office:value-type="string">
            <text:p>1012.0061</text:p>
          </table:table-cell>
          <table:table-cell office:string-value="-9.6175" office:value-type="string">
            <text:p>-9.6175</text:p>
          </table:table-cell>
          <table:table-cell office:string-value="1327.2961" office:value-type="string">
            <text:p>1327.2961</text:p>
          </table:table-cell>
          <table:table-cell office:string-value="1.3876" office:value-type="string">
            <text:p>1.3876</text:p>
          </table:table-cell>
          <table:table-cell office:string-value="0.5347" office:value-type="string">
            <text:p>0.5347</text:p>
          </table:table-cell>
          <table:table-cell office:string-value="0.5813" office:value-type="string">
            <text:p>0.5813</text:p>
          </table:table-cell>
          <table:table-cell office:string-value="96.1913" office:value-type="string">
            <text:p>96.1913</text:p>
          </table:table-cell>
          <table:table-cell office:string-value="1.6637" office:value-type="string">
            <text:p>1.6637</text:p>
          </table:table-cell>
          <table:table-cell office:string-value="0.1372" office:value-type="string">
            <text:p>0.1372</text:p>
          </table:table-cell>
          <table:table-cell office:string-value="0.0402" office:value-type="string">
            <text:p>0.0402</text:p>
          </table:table-cell>
          <table:table-cell office:string-value="0.0206" office:value-type="string">
            <text:p>0.0206</text:p>
          </table:table-cell>
          <table:table-cell office:string-value="0.0092" office:value-type="string">
            <text:p>0.0092</text:p>
          </table:table-cell>
          <table:table-cell office:string-value="0.0034" office:value-type="string">
            <text:p>0.0034</text:p>
          </table:table-cell>
          <table:table-cell office:string-value="0.0121" office:value-type="string">
            <text:p>0.0121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287" office:value-type="string">
            <text:p>1015.1287</text:p>
          </table:table-cell>
          <table:table-cell office:string-value="-5.8799" office:value-type="string">
            <text:p>-5.8799</text:p>
          </table:table-cell>
          <table:table-cell office:string-value="1329.5484" office:value-type="string">
            <text:p>1329.5484</text:p>
          </table:table-cell>
          <table:table-cell office:string-value="1.4428" office:value-type="string">
            <text:p>1.4428</text:p>
          </table:table-cell>
          <table:table-cell office:string-value="0.4150" office:value-type="string">
            <text:p>0.4150</text:p>
          </table:table-cell>
          <table:table-cell office:string-value="0.5830" office:value-type="string">
            <text:p>0.5830</text:p>
          </table:table-cell>
          <table:table-cell office:string-value="96.0140" office:value-type="string">
            <text:p>96.0140</text:p>
          </table:table-cell>
          <table:table-cell office:string-value="1.8572" office:value-type="string">
            <text:p>1.8572</text:p>
          </table:table-cell>
          <table:table-cell office:string-value="0.1650" office:value-type="string">
            <text:p>0.1650</text:p>
          </table:table-cell>
          <table:table-cell office:string-value="0.0496" office:value-type="string">
            <text:p>0.0496</text:p>
          </table:table-cell>
          <table:table-cell office:string-value="0.0254" office:value-type="string">
            <text:p>0.0254</text:p>
          </table:table-cell>
          <table:table-cell office:string-value="0.0117" office:value-type="string">
            <text:p>0.0117</text:p>
          </table:table-cell>
          <table:table-cell office:string-value="0.0043" office:value-type="string">
            <text:p>0.004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0375" office:value-type="string">
            <text:p>1015.0375</text:p>
          </table:table-cell>
          <table:table-cell office:string-value="-5.4152" office:value-type="string">
            <text:p>-5.4152</text:p>
          </table:table-cell>
          <table:table-cell office:string-value="1329.7599" office:value-type="string">
            <text:p>1329.7599</text:p>
          </table:table-cell>
          <table:table-cell office:string-value="1.4791" office:value-type="string">
            <text:p>1.4791</text:p>
          </table:table-cell>
          <table:table-cell office:string-value="0.3377" office:value-type="string">
            <text:p>0.3377</text:p>
          </table:table-cell>
          <table:table-cell office:string-value="0.5827" office:value-type="string">
            <text:p>0.5827</text:p>
          </table:table-cell>
          <table:table-cell office:string-value="96.1351" office:value-type="string">
            <text:p>96.1351</text:p>
          </table:table-cell>
          <table:table-cell office:string-value="1.7677" office:value-type="string">
            <text:p>1.7677</text:p>
          </table:table-cell>
          <table:table-cell office:string-value="0.1708" office:value-type="string">
            <text:p>0.1708</text:p>
          </table:table-cell>
          <table:table-cell office:string-value="0.0519" office:value-type="string">
            <text:p>0.0519</text:p>
          </table:table-cell>
          <table:table-cell office:string-value="0.0263" office:value-type="string">
            <text:p>0.0263</text:p>
          </table:table-cell>
          <table:table-cell office:string-value="0.0121" office:value-type="string">
            <text:p>0.0121</text:p>
          </table:table-cell>
          <table:table-cell office:string-value="0.0044" office:value-type="string">
            <text:p>0.004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4160" office:value-type="string">
            <text:p>1015.4160</text:p>
          </table:table-cell>
          <table:table-cell office:string-value="-5.5761" office:value-type="string">
            <text:p>-5.5761</text:p>
          </table:table-cell>
          <table:table-cell office:string-value="1330.4771" office:value-type="string">
            <text:p>1330.4771</text:p>
          </table:table-cell>
          <table:table-cell office:string-value="1.4548" office:value-type="string">
            <text:p>1.4548</text:p>
          </table:table-cell>
          <table:table-cell office:string-value="0.3336" office:value-type="string">
            <text:p>0.3336</text:p>
          </table:table-cell>
          <table:table-cell office:string-value="0.5825" office:value-type="string">
            <text:p>0.5825</text:p>
          </table:table-cell>
          <table:table-cell office:string-value="96.1546" office:value-type="string">
            <text:p>96.1546</text:p>
          </table:table-cell>
          <table:table-cell office:string-value="1.7742" office:value-type="string">
            <text:p>1.7742</text:p>
          </table:table-cell>
          <table:table-cell office:string-value="0.1726" office:value-type="string">
            <text:p>0.1726</text:p>
          </table:table-cell>
          <table:table-cell office:string-value="0.0519" office:value-type="string">
            <text:p>0.0519</text:p>
          </table:table-cell>
          <table:table-cell office:string-value="0.0265" office:value-type="string">
            <text:p>0.0265</text:p>
          </table:table-cell>
          <table:table-cell office:string-value="0.0121" office:value-type="string">
            <text:p>0.0121</text:p>
          </table:table-cell>
          <table:table-cell office:string-value="0.0044" office:value-type="string">
            <text:p>0.004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5.6911" office:value-type="string">
            <text:p>1015.6911</text:p>
          </table:table-cell>
          <table:table-cell office:string-value="-6.5620" office:value-type="string">
            <text:p>-6.5620</text:p>
          </table:table-cell>
          <table:table-cell office:string-value="1331.7351" office:value-type="string">
            <text:p>1331.7351</text:p>
          </table:table-cell>
          <table:table-cell office:string-value="1.3246" office:value-type="string">
            <text:p>1.3246</text:p>
          </table:table-cell>
          <table:table-cell office:string-value="0.4413" office:value-type="string">
            <text:p>0.4413</text:p>
          </table:table-cell>
          <table:table-cell office:string-value="0.5817" office:value-type="string">
            <text:p>0.5817</text:p>
          </table:table-cell>
          <table:table-cell office:string-value="96.1525" office:value-type="string">
            <text:p>96.1525</text:p>
          </table:table-cell>
          <table:table-cell office:string-value="1.8088" office:value-type="string">
            <text:p>1.8088</text:p>
          </table:table-cell>
          <table:table-cell office:string-value="0.1679" office:value-type="string">
            <text:p>0.1679</text:p>
          </table:table-cell>
          <table:table-cell office:string-value="0.0497" office:value-type="string">
            <text:p>0.0497</text:p>
          </table:table-cell>
          <table:table-cell office:string-value="0.0250" office:value-type="string">
            <text:p>0.0250</text:p>
          </table:table-cell>
          <table:table-cell office:string-value="0.0115" office:value-type="string">
            <text:p>0.0115</text:p>
          </table:table-cell>
          <table:table-cell office:string-value="0.0042" office:value-type="string">
            <text:p>0.004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5.6166" office:value-type="string">
            <text:p>1015.6166</text:p>
          </table:table-cell>
          <table:table-cell office:string-value="-5.1583" office:value-type="string">
            <text:p>-5.1583</text:p>
          </table:table-cell>
          <table:table-cell office:string-value="1330.6532" office:value-type="string">
            <text:p>1330.6532</text:p>
          </table:table-cell>
          <table:table-cell office:string-value="1.4319" office:value-type="string">
            <text:p>1.4319</text:p>
          </table:table-cell>
          <table:table-cell office:string-value="0.3635" office:value-type="string">
            <text:p>0.3635</text:p>
          </table:table-cell>
          <table:table-cell office:string-value="0.5825" office:value-type="string">
            <text:p>0.5825</text:p>
          </table:table-cell>
          <table:table-cell office:string-value="96.1214" office:value-type="string">
            <text:p>96.1214</text:p>
          </table:table-cell>
          <table:table-cell office:string-value="1.7949" office:value-type="string">
            <text:p>1.7949</text:p>
          </table:table-cell>
          <table:table-cell office:string-value="0.1754" office:value-type="string">
            <text:p>0.1754</text:p>
          </table:table-cell>
          <table:table-cell office:string-value="0.0536" office:value-type="string">
            <text:p>0.0536</text:p>
          </table:table-cell>
          <table:table-cell office:string-value="0.0269" office:value-type="string">
            <text:p>0.0269</text:p>
          </table:table-cell>
          <table:table-cell office:string-value="0.0124" office:value-type="string">
            <text:p>0.0124</text:p>
          </table:table-cell>
          <table:table-cell office:string-value="0.0045" office:value-type="string">
            <text:p>0.0045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3.0500" office:value-type="string">
            <text:p>1013.0500</text:p>
          </table:table-cell>
          <table:table-cell office:string-value="-10.2763" office:value-type="string">
            <text:p>-10.2763</text:p>
          </table:table-cell>
          <table:table-cell office:string-value="1330.3862" office:value-type="string">
            <text:p>1330.3862</text:p>
          </table:table-cell>
          <table:table-cell office:string-value="1.3928" office:value-type="string">
            <text:p>1.3928</text:p>
          </table:table-cell>
          <table:table-cell office:string-value="0.3224" office:value-type="string">
            <text:p>0.3224</text:p>
          </table:table-cell>
          <table:table-cell office:string-value="0.5798" office:value-type="string">
            <text:p>0.5798</text:p>
          </table:table-cell>
          <table:table-cell office:string-value="96.5200" office:value-type="string">
            <text:p>96.5200</text:p>
          </table:table-cell>
          <table:table-cell office:string-value="1.5490" office:value-type="string">
            <text:p>1.5490</text:p>
          </table:table-cell>
          <table:table-cell office:string-value="0.1374" office:value-type="string">
            <text:p>0.1374</text:p>
          </table:table-cell>
          <table:table-cell office:string-value="0.0355" office:value-type="string">
            <text:p>0.0355</text:p>
          </table:table-cell>
          <table:table-cell office:string-value="0.0198" office:value-type="string">
            <text:p>0.0198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111" office:value-type="string">
            <text:p>0.0111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5.3450" office:value-type="string">
            <text:p>1015.3450</text:p>
          </table:table-cell>
          <table:table-cell office:string-value="-8.3281" office:value-type="string">
            <text:p>-8.3281</text:p>
          </table:table-cell>
          <table:table-cell office:string-value="1331.7060" office:value-type="string">
            <text:p>1331.7060</text:p>
          </table:table-cell>
          <table:table-cell office:string-value="1.4100" office:value-type="string">
            <text:p>1.4100</text:p>
          </table:table-cell>
          <table:table-cell office:string-value="0.2970" office:value-type="string">
            <text:p>0.2970</text:p>
          </table:table-cell>
          <table:table-cell office:string-value="0.5813" office:value-type="string">
            <text:p>0.5813</text:p>
          </table:table-cell>
          <table:table-cell office:string-value="96.3300" office:value-type="string">
            <text:p>96.3300</text:p>
          </table:table-cell>
          <table:table-cell office:string-value="1.6886" office:value-type="string">
            <text:p>1.6886</text:p>
          </table:table-cell>
          <table:table-cell office:string-value="0.1730" office:value-type="string">
            <text:p>0.1730</text:p>
          </table:table-cell>
          <table:table-cell office:string-value="0.0477" office:value-type="string">
            <text:p>0.0477</text:p>
          </table:table-cell>
          <table:table-cell office:string-value="0.0247" office:value-type="string">
            <text:p>0.0247</text:p>
          </table:table-cell>
          <table:table-cell office:string-value="0.0111" office:value-type="string">
            <text:p>0.0111</text:p>
          </table:table-cell>
          <table:table-cell office:string-value="0.0041" office:value-type="string">
            <text:p>0.0041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4.8203" office:value-type="string">
            <text:p>1014.8203</text:p>
          </table:table-cell>
          <table:table-cell office:string-value="-10.2559" office:value-type="string">
            <text:p>-10.2559</text:p>
          </table:table-cell>
          <table:table-cell office:string-value="1330.6130" office:value-type="string">
            <text:p>1330.6130</text:p>
          </table:table-cell>
          <table:table-cell office:string-value="1.3687" office:value-type="string">
            <text:p>1.3687</text:p>
          </table:table-cell>
          <table:table-cell office:string-value="0.4251" office:value-type="string">
            <text:p>0.4251</text:p>
          </table:table-cell>
          <table:table-cell office:string-value="0.5817" office:value-type="string">
            <text:p>0.5817</text:p>
          </table:table-cell>
          <table:table-cell office:string-value="96.1765" office:value-type="string">
            <text:p>96.1765</text:p>
          </table:table-cell>
          <table:table-cell office:string-value="1.7705" office:value-type="string">
            <text:p>1.7705</text:p>
          </table:table-cell>
          <table:table-cell office:string-value="0.1607" office:value-type="string">
            <text:p>0.1607</text:p>
          </table:table-cell>
          <table:table-cell office:string-value="0.0462" office:value-type="string">
            <text:p>0.0462</text:p>
          </table:table-cell>
          <table:table-cell office:string-value="0.0242" office:value-type="string">
            <text:p>0.0242</text:p>
          </table:table-cell>
          <table:table-cell office:string-value="0.0108" office:value-type="string">
            <text:p>0.0108</text:p>
          </table:table-cell>
          <table:table-cell office:string-value="0.0041" office:value-type="string">
            <text:p>0.0041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5.6251" office:value-type="string">
            <text:p>1015.6251</text:p>
          </table:table-cell>
          <table:table-cell office:string-value="-6.8994" office:value-type="string">
            <text:p>-6.8994</text:p>
          </table:table-cell>
          <table:table-cell office:string-value="1332.1449" office:value-type="string">
            <text:p>1332.1449</text:p>
          </table:table-cell>
          <table:table-cell office:string-value="1.3089" office:value-type="string">
            <text:p>1.3089</text:p>
          </table:table-cell>
          <table:table-cell office:string-value="0.4283" office:value-type="string">
            <text:p>0.4283</text:p>
          </table:table-cell>
          <table:table-cell office:string-value="0.5813" office:value-type="string">
            <text:p>0.5813</text:p>
          </table:table-cell>
          <table:table-cell office:string-value="96.2171" office:value-type="string">
            <text:p>96.2171</text:p>
          </table:table-cell>
          <table:table-cell office:string-value="1.7773" office:value-type="string">
            <text:p>1.7773</text:p>
          </table:table-cell>
          <table:table-cell office:string-value="0.1673" office:value-type="string">
            <text:p>0.1673</text:p>
          </table:table-cell>
          <table:table-cell office:string-value="0.0476" office:value-type="string">
            <text:p>0.0476</text:p>
          </table:table-cell>
          <table:table-cell office:string-value="0.0245" office:value-type="string">
            <text:p>0.0245</text:p>
          </table:table-cell>
          <table:table-cell office:string-value="0.0111" office:value-type="string">
            <text:p>0.0111</text:p>
          </table:table-cell>
          <table:table-cell office:string-value="0.0041" office:value-type="string">
            <text:p>0.0041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7.8459" office:value-type="string">
            <text:p>1017.8459</text:p>
          </table:table-cell>
          <table:table-cell office:string-value="-7.6994" office:value-type="string">
            <text:p>-7.6994</text:p>
          </table:table-cell>
          <table:table-cell office:string-value="1334.0060" office:value-type="string">
            <text:p>1334.0060</text:p>
          </table:table-cell>
          <table:table-cell office:string-value="1.2744" office:value-type="string">
            <text:p>1.2744</text:p>
          </table:table-cell>
          <table:table-cell office:string-value="0.4336" office:value-type="string">
            <text:p>0.4336</text:p>
          </table:table-cell>
          <table:table-cell office:string-value="0.5822" office:value-type="string">
            <text:p>0.5822</text:p>
          </table:table-cell>
          <table:table-cell office:string-value="96.0614" office:value-type="string">
            <text:p>96.0614</text:p>
          </table:table-cell>
          <table:table-cell office:string-value="1.8973" office:value-type="string">
            <text:p>1.8973</text:p>
          </table:table-cell>
          <table:table-cell office:string-value="0.2291" office:value-type="string">
            <text:p>0.2291</text:p>
          </table:table-cell>
          <table:table-cell office:string-value="0.0477" office:value-type="string">
            <text:p>0.0477</text:p>
          </table:table-cell>
          <table:table-cell office:string-value="0.0276" office:value-type="string">
            <text:p>0.0276</text:p>
          </table:table-cell>
          <table:table-cell office:string-value="0.0110" office:value-type="string">
            <text:p>0.0110</text:p>
          </table:table-cell>
          <table:table-cell office:string-value="0.0042" office:value-type="string">
            <text:p>0.0042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9.4648" office:value-type="string">
            <text:p>1019.4648</text:p>
          </table:table-cell>
          <table:table-cell office:string-value="-5.9401" office:value-type="string">
            <text:p>-5.9401</text:p>
          </table:table-cell>
          <table:table-cell office:string-value="1334.3467" office:value-type="string">
            <text:p>1334.3467</text:p>
          </table:table-cell>
          <table:table-cell office:string-value="1.2826" office:value-type="string">
            <text:p>1.2826</text:p>
          </table:table-cell>
          <table:table-cell office:string-value="0.4706" office:value-type="string">
            <text:p>0.4706</text:p>
          </table:table-cell>
          <table:table-cell office:string-value="0.5837" office:value-type="string">
            <text:p>0.5837</text:p>
          </table:table-cell>
          <table:table-cell office:string-value="95.7724" office:value-type="string">
            <text:p>95.7724</text:p>
          </table:table-cell>
          <table:table-cell office:string-value="2.1436" office:value-type="string">
            <text:p>2.1436</text:p>
          </table:table-cell>
          <table:table-cell office:string-value="0.2074" office:value-type="string">
            <text:p>0.2074</text:p>
          </table:table-cell>
          <table:table-cell office:string-value="0.0576" office:value-type="string">
            <text:p>0.0576</text:p>
          </table:table-cell>
          <table:table-cell office:string-value="0.0308" office:value-type="string">
            <text:p>0.0308</text:p>
          </table:table-cell>
          <table:table-cell office:string-value="0.0135" office:value-type="string">
            <text:p>0.0135</text:p>
          </table:table-cell>
          <table:table-cell office:string-value="0.0051" office:value-type="string">
            <text:p>0.0051</text:p>
          </table:table-cell>
          <table:table-cell office:string-value="0.0164" office:value-type="string">
            <text:p>0.016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8716" office:value-type="string">
            <text:p>1015.8716</text:p>
          </table:table-cell>
          <table:table-cell office:string-value="-8.4964" office:value-type="string">
            <text:p>-8.4964</text:p>
          </table:table-cell>
          <table:table-cell office:string-value="1332.4849" office:value-type="string">
            <text:p>1332.4849</text:p>
          </table:table-cell>
          <table:table-cell office:string-value="1.3377" office:value-type="string">
            <text:p>1.3377</text:p>
          </table:table-cell>
          <table:table-cell office:string-value="0.3684" office:value-type="string">
            <text:p>0.3684</text:p>
          </table:table-cell>
          <table:table-cell office:string-value="0.5812" office:value-type="string">
            <text:p>0.5812</text:p>
          </table:table-cell>
          <table:table-cell office:string-value="96.2576" office:value-type="string">
            <text:p>96.2576</text:p>
          </table:table-cell>
          <table:table-cell office:string-value="1.7652" office:value-type="string">
            <text:p>1.7652</text:p>
          </table:table-cell>
          <table:table-cell office:string-value="0.1711" office:value-type="string">
            <text:p>0.1711</text:p>
          </table:table-cell>
          <table:table-cell office:string-value="0.0472" office:value-type="string">
            <text:p>0.0472</text:p>
          </table:table-cell>
          <table:table-cell office:string-value="0.0245" office:value-type="string">
            <text:p>0.0245</text:p>
          </table:table-cell>
          <table:table-cell office:string-value="0.0108" office:value-type="string">
            <text:p>0.0108</text:p>
          </table:table-cell>
          <table:table-cell office:string-value="0.0041" office:value-type="string">
            <text:p>0.0041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4.2060" office:value-type="string">
            <text:p>1014.2060</text:p>
          </table:table-cell>
          <table:table-cell office:string-value="-8.6364" office:value-type="string">
            <text:p>-8.6364</text:p>
          </table:table-cell>
          <table:table-cell office:string-value="1331.5216" office:value-type="string">
            <text:p>1331.5216</text:p>
          </table:table-cell>
          <table:table-cell office:string-value="1.4110" office:value-type="string">
            <text:p>1.4110</text:p>
          </table:table-cell>
          <table:table-cell office:string-value="0.2563" office:value-type="string">
            <text:p>0.2563</text:p>
          </table:table-cell>
          <table:table-cell office:string-value="0.5802" office:value-type="string">
            <text:p>0.5802</text:p>
          </table:table-cell>
          <table:table-cell office:string-value="96.5296" office:value-type="string">
            <text:p>96.5296</text:p>
          </table:table-cell>
          <table:table-cell office:string-value="1.5610" office:value-type="string">
            <text:p>1.5610</text:p>
          </table:table-cell>
          <table:table-cell office:string-value="0.1479" office:value-type="string">
            <text:p>0.1479</text:p>
          </table:table-cell>
          <table:table-cell office:string-value="0.0434" office:value-type="string">
            <text:p>0.0434</text:p>
          </table:table-cell>
          <table:table-cell office:string-value="0.0231" office:value-type="string">
            <text:p>0.0231</text:p>
          </table:table-cell>
          <table:table-cell office:string-value="0.0103" office:value-type="string">
            <text:p>0.0103</text:p>
          </table:table-cell>
          <table:table-cell office:string-value="0.0041" office:value-type="string">
            <text:p>0.0041</text:p>
          </table:table-cell>
          <table:table-cell office:string-value="0.0132" office:value-type="string">
            <text:p>0.013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9838" office:value-type="string">
            <text:p>1016.9838</text:p>
          </table:table-cell>
          <table:table-cell office:string-value="-6.5918" office:value-type="string">
            <text:p>-6.5918</text:p>
          </table:table-cell>
          <table:table-cell office:string-value="1332.4389" office:value-type="string">
            <text:p>1332.4389</text:p>
          </table:table-cell>
          <table:table-cell office:string-value="1.3836" office:value-type="string">
            <text:p>1.3836</text:p>
          </table:table-cell>
          <table:table-cell office:string-value="0.3553" office:value-type="string">
            <text:p>0.3553</text:p>
          </table:table-cell>
          <table:table-cell office:string-value="0.5826" office:value-type="string">
            <text:p>0.5826</text:p>
          </table:table-cell>
          <table:table-cell office:string-value="96.0801" office:value-type="string">
            <text:p>96.0801</text:p>
          </table:table-cell>
          <table:table-cell office:string-value="1.8778" office:value-type="string">
            <text:p>1.8778</text:p>
          </table:table-cell>
          <table:table-cell office:string-value="0.1953" office:value-type="string">
            <text:p>0.1953</text:p>
          </table:table-cell>
          <table:table-cell office:string-value="0.0506" office:value-type="string">
            <text:p>0.0506</text:p>
          </table:table-cell>
          <table:table-cell office:string-value="0.0264" office:value-type="string">
            <text:p>0.0264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3.5196" office:value-type="string">
            <text:p>1013.5196</text:p>
          </table:table-cell>
          <table:table-cell office:string-value="-8.5821" office:value-type="string">
            <text:p>-8.5821</text:p>
          </table:table-cell>
          <table:table-cell office:string-value="1328.5046" office:value-type="string">
            <text:p>1328.5046</text:p>
          </table:table-cell>
          <table:table-cell office:string-value="1.4319" office:value-type="string">
            <text:p>1.4319</text:p>
          </table:table-cell>
          <table:table-cell office:string-value="0.4401" office:value-type="string">
            <text:p>0.4401</text:p>
          </table:table-cell>
          <table:table-cell office:string-value="0.5820" office:value-type="string">
            <text:p>0.5820</text:p>
          </table:table-cell>
          <table:table-cell office:string-value="96.1784" office:value-type="string">
            <text:p>96.1784</text:p>
          </table:table-cell>
          <table:table-cell office:string-value="1.6806" office:value-type="string">
            <text:p>1.6806</text:p>
          </table:table-cell>
          <table:table-cell office:string-value="0.1677" office:value-type="string">
            <text:p>0.1677</text:p>
          </table:table-cell>
          <table:table-cell office:string-value="0.0463" office:value-type="string">
            <text:p>0.0463</text:p>
          </table:table-cell>
          <table:table-cell office:string-value="0.0262" office:value-type="string">
            <text:p>0.0262</text:p>
          </table:table-cell>
          <table:table-cell office:string-value="0.0109" office:value-type="string">
            <text:p>0.0109</text:p>
          </table:table-cell>
          <table:table-cell office:string-value="0.0045" office:value-type="string">
            <text:p>0.0045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3.2278" office:value-type="string">
            <text:p>1013.2278</text:p>
          </table:table-cell>
          <table:table-cell office:string-value="-9.2961" office:value-type="string">
            <text:p>-9.2961</text:p>
          </table:table-cell>
          <table:table-cell office:string-value="1326.9592" office:value-type="string">
            <text:p>1326.9592</text:p>
          </table:table-cell>
          <table:table-cell office:string-value="1.4452" office:value-type="string">
            <text:p>1.4452</text:p>
          </table:table-cell>
          <table:table-cell office:string-value="0.5339" office:value-type="string">
            <text:p>0.5339</text:p>
          </table:table-cell>
          <table:table-cell office:string-value="0.5830" office:value-type="string">
            <text:p>0.5830</text:p>
          </table:table-cell>
          <table:table-cell office:string-value="95.9618" office:value-type="string">
            <text:p>95.9618</text:p>
          </table:table-cell>
          <table:table-cell office:string-value="1.7894" office:value-type="string">
            <text:p>1.7894</text:p>
          </table:table-cell>
          <table:table-cell office:string-value="0.1736" office:value-type="string">
            <text:p>0.1736</text:p>
          </table:table-cell>
          <table:table-cell office:string-value="0.0423" office:value-type="string">
            <text:p>0.0423</text:p>
          </table:table-cell>
          <table:table-cell office:string-value="0.0259" office:value-type="string">
            <text:p>0.0259</text:p>
          </table:table-cell>
          <table:table-cell office:string-value="0.0103" office:value-type="string">
            <text:p>0.0103</text:p>
          </table:table-cell>
          <table:table-cell office:string-value="0.0047" office:value-type="string">
            <text:p>0.004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4.1421" office:value-type="string">
            <text:p>1014.1421</text:p>
          </table:table-cell>
          <table:table-cell office:string-value="-5.0037" office:value-type="string">
            <text:p>-5.0037</text:p>
          </table:table-cell>
          <table:table-cell office:string-value="1327.7232" office:value-type="string">
            <text:p>1327.7232</text:p>
          </table:table-cell>
          <table:table-cell office:string-value="1.6140" office:value-type="string">
            <text:p>1.6140</text:p>
          </table:table-cell>
          <table:table-cell office:string-value="0.2575" office:value-type="string">
            <text:p>0.2575</text:p>
          </table:table-cell>
          <table:table-cell office:string-value="0.5834" office:value-type="string">
            <text:p>0.5834</text:p>
          </table:table-cell>
          <table:table-cell office:string-value="96.1365" office:value-type="string">
            <text:p>96.1365</text:p>
          </table:table-cell>
          <table:table-cell office:string-value="1.6971" office:value-type="string">
            <text:p>1.6971</text:p>
          </table:table-cell>
          <table:table-cell office:string-value="0.1867" office:value-type="string">
            <text:p>0.1867</text:p>
          </table:table-cell>
          <table:table-cell office:string-value="0.0500" office:value-type="string">
            <text:p>0.0500</text:p>
          </table:table-cell>
          <table:table-cell office:string-value="0.0273" office:value-type="string">
            <text:p>0.0273</text:p>
          </table:table-cell>
          <table:table-cell office:string-value="0.0115" office:value-type="string">
            <text:p>0.0115</text:p>
          </table:table-cell>
          <table:table-cell office:string-value="0.0043" office:value-type="string">
            <text:p>0.0043</text:p>
          </table:table-cell>
          <table:table-cell office:string-value="0.0149" office:value-type="string">
            <text:p>0.014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8324" office:value-type="string">
            <text:p>1019.8324</text:p>
          </table:table-cell>
          <table:table-cell office:string-value="-5.3538" office:value-type="string">
            <text:p>-5.3538</text:p>
          </table:table-cell>
          <table:table-cell office:string-value="1332.6566" office:value-type="string">
            <text:p>1332.6566</text:p>
          </table:table-cell>
          <table:table-cell office:string-value="1.4549" office:value-type="string">
            <text:p>1.4549</text:p>
          </table:table-cell>
          <table:table-cell office:string-value="0.3651" office:value-type="string">
            <text:p>0.3651</text:p>
          </table:table-cell>
          <table:table-cell office:string-value="0.5856" office:value-type="string">
            <text:p>0.5856</text:p>
          </table:table-cell>
          <table:table-cell office:string-value="95.6821" office:value-type="string">
            <text:p>95.6821</text:p>
          </table:table-cell>
          <table:table-cell office:string-value="2.0688" office:value-type="string">
            <text:p>2.0688</text:p>
          </table:table-cell>
          <table:table-cell office:string-value="0.2868" office:value-type="string">
            <text:p>0.2868</text:p>
          </table:table-cell>
          <table:table-cell office:string-value="0.0627" office:value-type="string">
            <text:p>0.0627</text:p>
          </table:table-cell>
          <table:table-cell office:string-value="0.0453" office:value-type="string">
            <text:p>0.0453</text:p>
          </table:table-cell>
          <table:table-cell office:string-value="0.0138" office:value-type="string">
            <text:p>0.0138</text:p>
          </table:table-cell>
          <table:table-cell office:string-value="0.0059" office:value-type="string">
            <text:p>0.0059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5.8943" office:value-type="string">
            <text:p>1015.8943</text:p>
          </table:table-cell>
          <table:table-cell office:string-value="-6.0867" office:value-type="string">
            <text:p>-6.0867</text:p>
          </table:table-cell>
          <table:table-cell office:string-value="1329.0765" office:value-type="string">
            <text:p>1329.0765</text:p>
          </table:table-cell>
          <table:table-cell office:string-value="1.5549" office:value-type="string">
            <text:p>1.5549</text:p>
          </table:table-cell>
          <table:table-cell office:string-value="0.3195" office:value-type="string">
            <text:p>0.3195</text:p>
          </table:table-cell>
          <table:table-cell office:string-value="0.5842" office:value-type="string">
            <text:p>0.5842</text:p>
          </table:table-cell>
          <table:table-cell office:string-value="95.9964" office:value-type="string">
            <text:p>95.9964</text:p>
          </table:table-cell>
          <table:table-cell office:string-value="1.7693" office:value-type="string">
            <text:p>1.7693</text:p>
          </table:table-cell>
          <table:table-cell office:string-value="0.2251" office:value-type="string">
            <text:p>0.2251</text:p>
          </table:table-cell>
          <table:table-cell office:string-value="0.0592" office:value-type="string">
            <text:p>0.0592</text:p>
          </table:table-cell>
          <table:table-cell office:string-value="0.0391" office:value-type="string">
            <text:p>0.0391</text:p>
          </table:table-cell>
          <table:table-cell office:string-value="0.0146" office:value-type="string">
            <text:p>0.0146</text:p>
          </table:table-cell>
          <table:table-cell office:string-value="0.0065" office:value-type="string">
            <text:p>0.0065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2.7753" office:value-type="string">
            <text:p>1012.7753</text:p>
          </table:table-cell>
          <table:table-cell office:string-value="-6.7150" office:value-type="string">
            <text:p>-6.7150</text:p>
          </table:table-cell>
          <table:table-cell office:string-value="1326.0033" office:value-type="string">
            <text:p>1326.0033</text:p>
          </table:table-cell>
          <table:table-cell office:string-value="1.5936" office:value-type="string">
            <text:p>1.5936</text:p>
          </table:table-cell>
          <table:table-cell office:string-value="0.3651" office:value-type="string">
            <text:p>0.3651</text:p>
          </table:table-cell>
          <table:table-cell office:string-value="0.5834" office:value-type="string">
            <text:p>0.5834</text:p>
          </table:table-cell>
          <table:table-cell office:string-value="96.0838" office:value-type="string">
            <text:p>96.0838</text:p>
          </table:table-cell>
          <table:table-cell office:string-value="1.6850" office:value-type="string">
            <text:p>1.6850</text:p>
          </table:table-cell>
          <table:table-cell office:string-value="0.1678" office:value-type="string">
            <text:p>0.1678</text:p>
          </table:table-cell>
          <table:table-cell office:string-value="0.0500" office:value-type="string">
            <text:p>0.0500</text:p>
          </table:table-cell>
          <table:table-cell office:string-value="0.0251" office:value-type="string">
            <text:p>0.0251</text:p>
          </table:table-cell>
          <table:table-cell office:string-value="0.0114" office:value-type="string">
            <text:p>0.0114</text:p>
          </table:table-cell>
          <table:table-cell office:string-value="0.0042" office:value-type="string">
            <text:p>0.0042</text:p>
          </table:table-cell>
          <table:table-cell office:string-value="0.0140" office:value-type="string">
            <text:p>0.0140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4.4391" office:value-type="string">
            <text:p>1014.4391</text:p>
          </table:table-cell>
          <table:table-cell office:string-value="-8.1504" office:value-type="string">
            <text:p>-8.1504</text:p>
          </table:table-cell>
          <table:table-cell office:string-value="1328.3767" office:value-type="string">
            <text:p>1328.3767</text:p>
          </table:table-cell>
          <table:table-cell office:string-value="1.4723" office:value-type="string">
            <text:p>1.4723</text:p>
          </table:table-cell>
          <table:table-cell office:string-value="0.4337" office:value-type="string">
            <text:p>0.4337</text:p>
          </table:table-cell>
          <table:table-cell office:string-value="0.5832" office:value-type="string">
            <text:p>0.5832</text:p>
          </table:table-cell>
          <table:table-cell office:string-value="95.9927" office:value-type="string">
            <text:p>95.9927</text:p>
          </table:table-cell>
          <table:table-cell office:string-value="1.8255" office:value-type="string">
            <text:p>1.8255</text:p>
          </table:table-cell>
          <table:table-cell office:string-value="0.1705" office:value-type="string">
            <text:p>0.1705</text:p>
          </table:table-cell>
          <table:table-cell office:string-value="0.0493" office:value-type="string">
            <text:p>0.0493</text:p>
          </table:table-cell>
          <table:table-cell office:string-value="0.0259" office:value-type="string">
            <text:p>0.0259</text:p>
          </table:table-cell>
          <table:table-cell office:string-value="0.0116" office:value-type="string">
            <text:p>0.0116</text:p>
          </table:table-cell>
          <table:table-cell office:string-value="0.0044" office:value-type="string">
            <text:p>0.0044</text:p>
          </table:table-cell>
          <table:table-cell office:string-value="0.0142" office:value-type="string">
            <text:p>0.014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4.1262" office:value-type="string">
            <text:p>1014.1262</text:p>
          </table:table-cell>
          <table:table-cell office:string-value="-8.2599" office:value-type="string">
            <text:p>-8.2599</text:p>
          </table:table-cell>
          <table:table-cell office:string-value="1327.6849" office:value-type="string">
            <text:p>1327.6849</text:p>
          </table:table-cell>
          <table:table-cell office:string-value="1.5177" office:value-type="string">
            <text:p>1.5177</text:p>
          </table:table-cell>
          <table:table-cell office:string-value="0.4067" office:value-type="string">
            <text:p>0.4067</text:p>
          </table:table-cell>
          <table:table-cell office:string-value="0.5834" office:value-type="string">
            <text:p>0.5834</text:p>
          </table:table-cell>
          <table:table-cell office:string-value="95.9833" office:value-type="string">
            <text:p>95.9833</text:p>
          </table:table-cell>
          <table:table-cell office:string-value="1.8183" office:value-type="string">
            <text:p>1.8183</text:p>
          </table:table-cell>
          <table:table-cell office:string-value="0.1714" office:value-type="string">
            <text:p>0.1714</text:p>
          </table:table-cell>
          <table:table-cell office:string-value="0.0491" office:value-type="string">
            <text:p>0.0491</text:p>
          </table:table-cell>
          <table:table-cell office:string-value="0.0249" office:value-type="string">
            <text:p>0.0249</text:p>
          </table:table-cell>
          <table:table-cell office:string-value="0.0111" office:value-type="string">
            <text:p>0.0111</text:p>
          </table:table-cell>
          <table:table-cell office:string-value="0.0040" office:value-type="string">
            <text:p>0.0040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4.9820" office:value-type="string">
            <text:p>1014.9820</text:p>
          </table:table-cell>
          <table:table-cell office:string-value="-6.7966" office:value-type="string">
            <text:p>-6.7966</text:p>
          </table:table-cell>
          <table:table-cell office:string-value="1328.2544" office:value-type="string">
            <text:p>1328.2544</text:p>
          </table:table-cell>
          <table:table-cell office:string-value="1.5156" office:value-type="string">
            <text:p>1.5156</text:p>
          </table:table-cell>
          <table:table-cell office:string-value="0.4043" office:value-type="string">
            <text:p>0.4043</text:p>
          </table:table-cell>
          <table:table-cell office:string-value="0.5839" office:value-type="string">
            <text:p>0.5839</text:p>
          </table:table-cell>
          <table:table-cell office:string-value="95.9000" office:value-type="string">
            <text:p>95.9000</text:p>
          </table:table-cell>
          <table:table-cell office:string-value="1.8963" office:value-type="string">
            <text:p>1.8963</text:p>
          </table:table-cell>
          <table:table-cell office:string-value="0.1775" office:value-type="string">
            <text:p>0.1775</text:p>
          </table:table-cell>
          <table:table-cell office:string-value="0.0506" office:value-type="string">
            <text:p>0.0506</text:p>
          </table:table-cell>
          <table:table-cell office:string-value="0.0256" office:value-type="string">
            <text:p>0.0256</text:p>
          </table:table-cell>
          <table:table-cell office:string-value="0.0115" office:value-type="string">
            <text:p>0.0115</text:p>
          </table:table-cell>
          <table:table-cell office:string-value="0.0041" office:value-type="string">
            <text:p>0.004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5.2059" office:value-type="string">
            <text:p>1015.2059</text:p>
          </table:table-cell>
          <table:table-cell office:string-value="-7.6640" office:value-type="string">
            <text:p>-7.6640</text:p>
          </table:table-cell>
          <table:table-cell office:string-value="1328.9951" office:value-type="string">
            <text:p>1328.9951</text:p>
          </table:table-cell>
          <table:table-cell office:string-value="1.4636" office:value-type="string">
            <text:p>1.4636</text:p>
          </table:table-cell>
          <table:table-cell office:string-value="0.4329" office:value-type="string">
            <text:p>0.4329</text:p>
          </table:table-cell>
          <table:table-cell office:string-value="0.5835" office:value-type="string">
            <text:p>0.5835</text:p>
          </table:table-cell>
          <table:table-cell office:string-value="95.9160" office:value-type="string">
            <text:p>95.9160</text:p>
          </table:table-cell>
          <table:table-cell office:string-value="1.9080" office:value-type="string">
            <text:p>1.9080</text:p>
          </table:table-cell>
          <table:table-cell office:string-value="0.1755" office:value-type="string">
            <text:p>0.1755</text:p>
          </table:table-cell>
          <table:table-cell office:string-value="0.0496" office:value-type="string">
            <text:p>0.0496</text:p>
          </table:table-cell>
          <table:table-cell office:string-value="0.0252" office:value-type="string">
            <text:p>0.0252</text:p>
          </table:table-cell>
          <table:table-cell office:string-value="0.0112" office:value-type="string">
            <text:p>0.0112</text:p>
          </table:table-cell>
          <table:table-cell office:string-value="0.0041" office:value-type="string">
            <text:p>0.0041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3.1442" office:value-type="string">
            <text:p>1013.1442</text:p>
          </table:table-cell>
          <table:table-cell office:string-value="-8.8061" office:value-type="string">
            <text:p>-8.8061</text:p>
          </table:table-cell>
          <table:table-cell office:string-value="1326.9162" office:value-type="string">
            <text:p>1326.9162</text:p>
          </table:table-cell>
          <table:table-cell office:string-value="1.5412" office:value-type="string">
            <text:p>1.5412</text:p>
          </table:table-cell>
          <table:table-cell office:string-value="0.3870" office:value-type="string">
            <text:p>0.3870</text:p>
          </table:table-cell>
          <table:table-cell office:string-value="0.5830" office:value-type="string">
            <text:p>0.5830</text:p>
          </table:table-cell>
          <table:table-cell office:string-value="96.0991" office:value-type="string">
            <text:p>96.0991</text:p>
          </table:table-cell>
          <table:table-cell office:string-value="1.7050" office:value-type="string">
            <text:p>1.7050</text:p>
          </table:table-cell>
          <table:table-cell office:string-value="0.1648" office:value-type="string">
            <text:p>0.1648</text:p>
          </table:table-cell>
          <table:table-cell office:string-value="0.0481" office:value-type="string">
            <text:p>0.0481</text:p>
          </table:table-cell>
          <table:table-cell office:string-value="0.0247" office:value-type="string">
            <text:p>0.0247</text:p>
          </table:table-cell>
          <table:table-cell office:string-value="0.0113" office:value-type="string">
            <text:p>0.0113</text:p>
          </table:table-cell>
          <table:table-cell office:string-value="0.0046" office:value-type="string">
            <text:p>0.0046</text:p>
          </table:table-cell>
          <table:table-cell office:string-value="0.0142" office:value-type="string">
            <text:p>0.0142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3.4462" office:value-type="string">
            <text:p>1013.4462</text:p>
          </table:table-cell>
          <table:table-cell office:string-value="-6.3567" office:value-type="string">
            <text:p>-6.3567</text:p>
          </table:table-cell>
          <table:table-cell office:string-value="1327.3696" office:value-type="string">
            <text:p>1327.3696</text:p>
          </table:table-cell>
          <table:table-cell office:string-value="1.5691" office:value-type="string">
            <text:p>1.5691</text:p>
          </table:table-cell>
          <table:table-cell office:string-value="0.3218" office:value-type="string">
            <text:p>0.3218</text:p>
          </table:table-cell>
          <table:table-cell office:string-value="0.5829" office:value-type="string">
            <text:p>0.5829</text:p>
          </table:table-cell>
          <table:table-cell office:string-value="96.1391" office:value-type="string">
            <text:p>96.1391</text:p>
          </table:table-cell>
          <table:table-cell office:string-value="1.7065" office:value-type="string">
            <text:p>1.7065</text:p>
          </table:table-cell>
          <table:table-cell office:string-value="0.1632" office:value-type="string">
            <text:p>0.1632</text:p>
          </table:table-cell>
          <table:table-cell office:string-value="0.0478" office:value-type="string">
            <text:p>0.0478</text:p>
          </table:table-cell>
          <table:table-cell office:string-value="0.0240" office:value-type="string">
            <text:p>0.0240</text:p>
          </table:table-cell>
          <table:table-cell office:string-value="0.0109" office:value-type="string">
            <text:p>0.0109</text:p>
          </table:table-cell>
          <table:table-cell office:string-value="0.0039" office:value-type="string">
            <text:p>0.0039</text:p>
          </table:table-cell>
          <table:table-cell office:string-value="0.0137" office:value-type="string">
            <text:p>0.01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2</meta:creation-date>
    <meta:editing-cycles>1</meta:editing-cycles>
    <dc:language>en</dc:language>
    <dc:creator>LOCAL SERVICE</dc:creator>
    <dc:date>2026-09-03T06:09:42</dc:date>
    <meta:editing-duration>PT0.166S</meta:editing-duration>
  </office:meta>
</office:document-meta>
</file>