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15.1402" office:value-type="string">
            <text:p>1015.1402</text:p>
          </table:table-cell>
          <table:table-cell office:string-value="-23.6684" office:value-type="string">
            <text:p>-23.6684</text:p>
          </table:table-cell>
          <table:table-cell office:string-value="1330.0962" office:value-type="string">
            <text:p>1330.0962</text:p>
          </table:table-cell>
          <table:table-cell office:string-value="1.5272" office:value-type="string">
            <text:p>1.5272</text:p>
          </table:table-cell>
          <table:table-cell office:string-value="0.2411" office:value-type="string">
            <text:p>0.241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6200" office:value-type="string">
            <text:p>1.6200</text:p>
          </table:table-cell>
          <table:table-cell office:string-value="0.1975" office:value-type="string">
            <text:p>0.1975</text:p>
          </table:table-cell>
          <table:table-cell office:string-value="0.0576" office:value-type="string">
            <text:p>0.0576</text:p>
          </table:table-cell>
          <table:table-cell office:string-value="0.0307" office:value-type="string">
            <text:p>0.0307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4" office:value-type="string">
            <text:p>0.0164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14.2634" office:value-type="string">
            <text:p>1014.2634</text:p>
          </table:table-cell>
          <table:table-cell office:string-value="-24.8956" office:value-type="string">
            <text:p>-24.8956</text:p>
          </table:table-cell>
          <table:table-cell office:string-value="1328.5011" office:value-type="string">
            <text:p>1328.5011</text:p>
          </table:table-cell>
          <table:table-cell office:string-value="1.5811" office:value-type="string">
            <text:p>1.5811</text:p>
          </table:table-cell>
          <table:table-cell office:string-value="0.2488" office:value-type="string">
            <text:p>0.2488</text:p>
          </table:table-cell>
          <table:table-cell office:string-value="0.5829" office:value-type="string">
            <text:p>0.5829</text:p>
          </table:table-cell>
          <table:table-cell office:string-value="96.2442" office:value-type="string">
            <text:p>96.2442</text:p>
          </table:table-cell>
          <table:table-cell office:string-value="1.6147" office:value-type="string">
            <text:p>1.6147</text:p>
          </table:table-cell>
          <table:table-cell office:string-value="0.1925" office:value-type="string">
            <text:p>0.1925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14.5644" office:value-type="string">
            <text:p>1014.5644</text:p>
          </table:table-cell>
          <table:table-cell office:string-value="-23.8771" office:value-type="string">
            <text:p>-23.8771</text:p>
          </table:table-cell>
          <table:table-cell office:string-value="1328.7778" office:value-type="string">
            <text:p>1328.7778</text:p>
          </table:table-cell>
          <table:table-cell office:string-value="1.5926" office:value-type="string">
            <text:p>1.5926</text:p>
          </table:table-cell>
          <table:table-cell office:string-value="0.2228" office:value-type="string">
            <text:p>0.2228</text:p>
          </table:table-cell>
          <table:table-cell office:string-value="0.5830" office:value-type="string">
            <text:p>0.5830</text:p>
          </table:table-cell>
          <table:table-cell office:string-value="96.2496" office:value-type="string">
            <text:p>96.2496</text:p>
          </table:table-cell>
          <table:table-cell office:string-value="1.6179" office:value-type="string">
            <text:p>1.6179</text:p>
          </table:table-cell>
          <table:table-cell office:string-value="0.1954" office:value-type="string">
            <text:p>0.1954</text:p>
          </table:table-cell>
          <table:table-cell office:string-value="0.0562" office:value-type="string">
            <text:p>0.0562</text:p>
          </table:table-cell>
          <table:table-cell office:string-value="0.0304" office:value-type="string">
            <text:p>0.0304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14.3848" office:value-type="string">
            <text:p>1014.3848</text:p>
          </table:table-cell>
          <table:table-cell office:string-value="-24.7825" office:value-type="string">
            <text:p>-24.7825</text:p>
          </table:table-cell>
          <table:table-cell office:string-value="1328.6208" office:value-type="string">
            <text:p>1328.6208</text:p>
          </table:table-cell>
          <table:table-cell office:string-value="1.5963" office:value-type="string">
            <text:p>1.5963</text:p>
          </table:table-cell>
          <table:table-cell office:string-value="0.2215" office:value-type="string">
            <text:p>0.2215</text:p>
          </table:table-cell>
          <table:table-cell office:string-value="0.5829" office:value-type="string">
            <text:p>0.5829</text:p>
          </table:table-cell>
          <table:table-cell office:string-value="96.2582" office:value-type="string">
            <text:p>96.2582</text:p>
          </table:table-cell>
          <table:table-cell office:string-value="1.6115" office:value-type="string">
            <text:p>1.6115</text:p>
          </table:table-cell>
          <table:table-cell office:string-value="0.1933" office:value-type="string">
            <text:p>0.1933</text:p>
          </table:table-cell>
          <table:table-cell office:string-value="0.0555" office:value-type="string">
            <text:p>0.055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13.1492" office:value-type="string">
            <text:p>1013.1492</text:p>
          </table:table-cell>
          <table:table-cell office:string-value="-27.1474" office:value-type="string">
            <text:p>-27.1474</text:p>
          </table:table-cell>
          <table:table-cell office:string-value="1327.6336" office:value-type="string">
            <text:p>1327.6336</text:p>
          </table:table-cell>
          <table:table-cell office:string-value="1.6244" office:value-type="string">
            <text:p>1.6244</text:p>
          </table:table-cell>
          <table:table-cell office:string-value="0.2009" office:value-type="string">
            <text:p>0.2009</text:p>
          </table:table-cell>
          <table:table-cell office:string-value="0.5824" office:value-type="string">
            <text:p>0.5824</text:p>
          </table:table-cell>
          <table:table-cell office:string-value="96.3681" office:value-type="string">
            <text:p>96.3681</text:p>
          </table:table-cell>
          <table:table-cell office:string-value="1.5152" office:value-type="string">
            <text:p>1.5152</text:p>
          </table:table-cell>
          <table:table-cell office:string-value="0.1805" office:value-type="string">
            <text:p>0.1805</text:p>
          </table:table-cell>
          <table:table-cell office:string-value="0.0524" office:value-type="string">
            <text:p>0.0524</text:p>
          </table:table-cell>
          <table:table-cell office:string-value="0.0275" office:value-type="string">
            <text:p>0.0275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12.0831" office:value-type="string">
            <text:p>1012.0831</text:p>
          </table:table-cell>
          <table:table-cell office:string-value="-28.3150" office:value-type="string">
            <text:p>-28.3150</text:p>
          </table:table-cell>
          <table:table-cell office:string-value="1326.4198" office:value-type="string">
            <text:p>1326.4198</text:p>
          </table:table-cell>
          <table:table-cell office:string-value="1.6445" office:value-type="string">
            <text:p>1.6445</text:p>
          </table:table-cell>
          <table:table-cell office:string-value="0.2192" office:value-type="string">
            <text:p>0.2192</text:p>
          </table:table-cell>
          <table:table-cell office:string-value="0.5822" office:value-type="string">
            <text:p>0.5822</text:p>
          </table:table-cell>
          <table:table-cell office:string-value="96.3973" office:value-type="string">
            <text:p>96.3973</text:p>
          </table:table-cell>
          <table:table-cell office:string-value="1.4607" office:value-type="string">
            <text:p>1.4607</text:p>
          </table:table-cell>
          <table:table-cell office:string-value="0.1723" office:value-type="string">
            <text:p>0.1723</text:p>
          </table:table-cell>
          <table:table-cell office:string-value="0.0500" office:value-type="string">
            <text:p>0.0500</text:p>
          </table:table-cell>
          <table:table-cell office:string-value="0.0263" office:value-type="string">
            <text:p>0.0263</text:p>
          </table:table-cell>
          <table:table-cell office:string-value="0.0116" office:value-type="string">
            <text:p>0.0116</text:p>
          </table:table-cell>
          <table:table-cell office:string-value="0.0045" office:value-type="string">
            <text:p>0.0045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12.6324" office:value-type="string">
            <text:p>1012.6324</text:p>
          </table:table-cell>
          <table:table-cell office:string-value="-27.4004" office:value-type="string">
            <text:p>-27.4004</text:p>
          </table:table-cell>
          <table:table-cell office:string-value="1326.8162" office:value-type="string">
            <text:p>1326.8162</text:p>
          </table:table-cell>
          <table:table-cell office:string-value="1.6404" office:value-type="string">
            <text:p>1.6404</text:p>
          </table:table-cell>
          <table:table-cell office:string-value="0.2192" office:value-type="string">
            <text:p>0.2192</text:p>
          </table:table-cell>
          <table:table-cell office:string-value="0.5825" office:value-type="string">
            <text:p>0.5825</text:p>
          </table:table-cell>
          <table:table-cell office:string-value="96.3525" office:value-type="string">
            <text:p>96.3525</text:p>
          </table:table-cell>
          <table:table-cell office:string-value="1.4988" office:value-type="string">
            <text:p>1.4988</text:p>
          </table:table-cell>
          <table:table-cell office:string-value="0.1789" office:value-type="string">
            <text:p>0.1789</text:p>
          </table:table-cell>
          <table:table-cell office:string-value="0.0513" office:value-type="string">
            <text:p>0.0513</text:p>
          </table:table-cell>
          <table:table-cell office:string-value="0.0278" office:value-type="string">
            <text:p>0.0278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13.4473" office:value-type="string">
            <text:p>1013.4473</text:p>
          </table:table-cell>
          <table:table-cell office:string-value="-26.0801" office:value-type="string">
            <text:p>-26.0801</text:p>
          </table:table-cell>
          <table:table-cell office:string-value="1327.9570" office:value-type="string">
            <text:p>1327.9570</text:p>
          </table:table-cell>
          <table:table-cell office:string-value="1.5989" office:value-type="string">
            <text:p>1.5989</text:p>
          </table:table-cell>
          <table:table-cell office:string-value="0.2273" office:value-type="string">
            <text:p>0.2273</text:p>
          </table:table-cell>
          <table:table-cell office:string-value="0.5824" office:value-type="string">
            <text:p>0.5824</text:p>
          </table:table-cell>
          <table:table-cell office:string-value="96.3372" office:value-type="string">
            <text:p>96.3372</text:p>
          </table:table-cell>
          <table:table-cell office:string-value="1.5394" office:value-type="string">
            <text:p>1.5394</text:p>
          </table:table-cell>
          <table:table-cell office:string-value="0.1839" office:value-type="string">
            <text:p>0.1839</text:p>
          </table:table-cell>
          <table:table-cell office:string-value="0.0527" office:value-type="string">
            <text:p>0.0527</text:p>
          </table:table-cell>
          <table:table-cell office:string-value="0.0282" office:value-type="string">
            <text:p>0.0282</text:p>
          </table:table-cell>
          <table:table-cell office:string-value="0.0125" office:value-type="string">
            <text:p>0.0125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3.8292" office:value-type="string">
            <text:p>1013.8292</text:p>
          </table:table-cell>
          <table:table-cell office:string-value="-24.5085" office:value-type="string">
            <text:p>-24.5085</text:p>
          </table:table-cell>
          <table:table-cell office:string-value="1327.7001" office:value-type="string">
            <text:p>1327.7001</text:p>
          </table:table-cell>
          <table:table-cell office:string-value="1.6062" office:value-type="string">
            <text:p>1.6062</text:p>
          </table:table-cell>
          <table:table-cell office:string-value="0.2558" office:value-type="string">
            <text:p>0.2558</text:p>
          </table:table-cell>
          <table:table-cell office:string-value="0.5831" office:value-type="string">
            <text:p>0.5831</text:p>
          </table:table-cell>
          <table:table-cell office:string-value="96.2261" office:value-type="string">
            <text:p>96.2261</text:p>
          </table:table-cell>
          <table:table-cell office:string-value="1.6009" office:value-type="string">
            <text:p>1.6009</text:p>
          </table:table-cell>
          <table:table-cell office:string-value="0.1924" office:value-type="string">
            <text:p>0.1924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1" office:value-type="string">
            <text:p>0.0051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9</meta:creation-date>
    <meta:editing-cycles>1</meta:editing-cycles>
    <dc:language>en</dc:language>
    <dc:creator>LOCAL SERVICE</dc:creator>
    <dc:date>2026-09-03T05:15:49</dc:date>
    <meta:editing-duration>PT0.229S</meta:editing-duration>
  </office:meta>
</office:document-meta>
</file>