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1021.1252" office:value-type="string">
            <text:p>1021.1252</text:p>
          </table:table-cell>
          <table:table-cell office:string-value="1.0420" office:value-type="string">
            <text:p>1.0420</text:p>
          </table:table-cell>
          <table:table-cell office:string-value="0.6027" office:value-type="string">
            <text:p>0.6027</text:p>
          </table:table-cell>
          <table:table-cell office:string-value="0.5823" office:value-type="string">
            <text:p>0.5823</text:p>
          </table:table-cell>
          <table:table-cell office:string-value="95.5914" office:value-type="string">
            <text:p>95.5914</text:p>
          </table:table-cell>
          <table:table-cell office:string-value="2.5555" office:value-type="string">
            <text:p>2.5555</text:p>
          </table:table-cell>
          <table:table-cell office:string-value="0.1489" office:value-type="string">
            <text:p>0.1489</text:p>
          </table:table-cell>
          <table:table-cell office:string-value="0.0236" office:value-type="string">
            <text:p>0.0236</text:p>
          </table:table-cell>
          <table:table-cell office:string-value="0.0183" office:value-type="string">
            <text:p>0.0183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1772" office:value-type="string">
            <text:p>1338.1772</text:p>
          </table:table-cell>
          <table:table-cell office:string-value="-38.6995" office:value-type="string">
            <text:p>-38.6995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1020.5369" office:value-type="string">
            <text:p>1020.5369</text:p>
          </table:table-cell>
          <table:table-cell office:string-value="1.0578" office:value-type="string">
            <text:p>1.0578</text:p>
          </table:table-cell>
          <table:table-cell office:string-value="0.5681" office:value-type="string">
            <text:p>0.5681</text:p>
          </table:table-cell>
          <table:table-cell office:string-value="0.5818" office:value-type="string">
            <text:p>0.5818</text:p>
          </table:table-cell>
          <table:table-cell office:string-value="95.7079" office:value-type="string">
            <text:p>95.7079</text:p>
          </table:table-cell>
          <table:table-cell office:string-value="2.4609" office:value-type="string">
            <text:p>2.4609</text:p>
          </table:table-cell>
          <table:table-cell office:string-value="0.1459" office:value-type="string">
            <text:p>0.1459</text:p>
          </table:table-cell>
          <table:table-cell office:string-value="0.0237" office:value-type="string">
            <text:p>0.0237</text:p>
          </table:table-cell>
          <table:table-cell office:string-value="0.0182" office:value-type="string">
            <text:p>0.0182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9650" office:value-type="string">
            <text:p>1337.9650</text:p>
          </table:table-cell>
          <table:table-cell office:string-value="-39.1563" office:value-type="string">
            <text:p>-39.1563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1020.6591" office:value-type="string">
            <text:p>1020.6591</text:p>
          </table:table-cell>
          <table:table-cell office:string-value="1.0286" office:value-type="string">
            <text:p>1.0286</text:p>
          </table:table-cell>
          <table:table-cell office:string-value="0.5736" office:value-type="string">
            <text:p>0.5736</text:p>
          </table:table-cell>
          <table:table-cell office:string-value="0.5815" office:value-type="string">
            <text:p>0.5815</text:p>
          </table:table-cell>
          <table:table-cell office:string-value="95.7394" office:value-type="string">
            <text:p>95.7394</text:p>
          </table:table-cell>
          <table:table-cell office:string-value="2.4588" office:value-type="string">
            <text:p>2.4588</text:p>
          </table:table-cell>
          <table:table-cell office:string-value="0.1423" office:value-type="string">
            <text:p>0.1423</text:p>
          </table:table-cell>
          <table:table-cell office:string-value="0.0222" office:value-type="string">
            <text:p>0.0222</text:p>
          </table:table-cell>
          <table:table-cell office:string-value="0.0179" office:value-type="string">
            <text:p>0.0179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110" office:value-type="string">
            <text:p>1338.5110</text:p>
          </table:table-cell>
          <table:table-cell office:string-value="-39.0567" office:value-type="string">
            <text:p>-39.0567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1020.5575" office:value-type="string">
            <text:p>1020.5575</text:p>
          </table:table-cell>
          <table:table-cell office:string-value="1.0318" office:value-type="string">
            <text:p>1.0318</text:p>
          </table:table-cell>
          <table:table-cell office:string-value="0.5698" office:value-type="string">
            <text:p>0.5698</text:p>
          </table:table-cell>
          <table:table-cell office:string-value="0.5814" office:value-type="string">
            <text:p>0.5814</text:p>
          </table:table-cell>
          <table:table-cell office:string-value="95.7578" office:value-type="string">
            <text:p>95.7578</text:p>
          </table:table-cell>
          <table:table-cell office:string-value="2.4373" office:value-type="string">
            <text:p>2.4373</text:p>
          </table:table-cell>
          <table:table-cell office:string-value="0.1455" office:value-type="string">
            <text:p>0.1455</text:p>
          </table:table-cell>
          <table:table-cell office:string-value="0.0226" office:value-type="string">
            <text:p>0.0226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399" office:value-type="string">
            <text:p>1338.4399</text:p>
          </table:table-cell>
          <table:table-cell office:string-value="-39.5769" office:value-type="string">
            <text:p>-39.5769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1019.1871" office:value-type="string">
            <text:p>1019.1871</text:p>
          </table:table-cell>
          <table:table-cell office:string-value="1.0800" office:value-type="string">
            <text:p>1.0800</text:p>
          </table:table-cell>
          <table:table-cell office:string-value="0.5751" office:value-type="string">
            <text:p>0.5751</text:p>
          </table:table-cell>
          <table:table-cell office:string-value="0.5814" office:value-type="string">
            <text:p>0.5814</text:p>
          </table:table-cell>
          <table:table-cell office:string-value="95.7909" office:value-type="string">
            <text:p>95.7909</text:p>
          </table:table-cell>
          <table:table-cell office:string-value="2.3670" office:value-type="string">
            <text:p>2.3670</text:p>
          </table:table-cell>
          <table:table-cell office:string-value="0.1333" office:value-type="string">
            <text:p>0.1333</text:p>
          </table:table-cell>
          <table:table-cell office:string-value="0.0210" office:value-type="string">
            <text:p>0.0210</text:p>
          </table:table-cell>
          <table:table-cell office:string-value="0.0166" office:value-type="string">
            <text:p>0.0166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6867" office:value-type="string">
            <text:p>1336.6867</text:p>
          </table:table-cell>
          <table:table-cell office:string-value="-40.3576" office:value-type="string">
            <text:p>-40.3576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1021.4376" office:value-type="string">
            <text:p>1021.4376</text:p>
          </table:table-cell>
          <table:table-cell office:string-value="1.0173" office:value-type="string">
            <text:p>1.0173</text:p>
          </table:table-cell>
          <table:table-cell office:string-value="0.6202" office:value-type="string">
            <text:p>0.6202</text:p>
          </table:table-cell>
          <table:table-cell office:string-value="0.5823" office:value-type="string">
            <text:p>0.5823</text:p>
          </table:table-cell>
          <table:table-cell office:string-value="95.5668" office:value-type="string">
            <text:p>95.5668</text:p>
          </table:table-cell>
          <table:table-cell office:string-value="2.5871" office:value-type="string">
            <text:p>2.5871</text:p>
          </table:table-cell>
          <table:table-cell office:string-value="0.1501" office:value-type="string">
            <text:p>0.1501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6041" office:value-type="string">
            <text:p>1338.6041</text:p>
          </table:table-cell>
          <table:table-cell office:string-value="-38.5453" office:value-type="string">
            <text:p>-38.5453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1021.1660" office:value-type="string">
            <text:p>1021.1660</text:p>
          </table:table-cell>
          <table:table-cell office:string-value="1.0533" office:value-type="string">
            <text:p>1.0533</text:p>
          </table:table-cell>
          <table:table-cell office:string-value="0.5951" office:value-type="string">
            <text:p>0.5951</text:p>
          </table:table-cell>
          <table:table-cell office:string-value="0.5824" office:value-type="string">
            <text:p>0.5824</text:p>
          </table:table-cell>
          <table:table-cell office:string-value="95.5747" office:value-type="string">
            <text:p>95.5747</text:p>
          </table:table-cell>
          <table:table-cell office:string-value="2.5687" office:value-type="string">
            <text:p>2.5687</text:p>
          </table:table-cell>
          <table:table-cell office:string-value="0.1497" office:value-type="string">
            <text:p>0.1497</text:p>
          </table:table-cell>
          <table:table-cell office:string-value="0.0230" office:value-type="string">
            <text:p>0.0230</text:p>
          </table:table-cell>
          <table:table-cell office:string-value="0.0186" office:value-type="string">
            <text:p>0.0186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0845" office:value-type="string">
            <text:p>1338.0845</text:p>
          </table:table-cell>
          <table:table-cell office:string-value="-40.1998" office:value-type="string">
            <text:p>-40.1998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1021.4053" office:value-type="string">
            <text:p>1021.4053</text:p>
          </table:table-cell>
          <table:table-cell office:string-value="1.0494" office:value-type="string">
            <text:p>1.0494</text:p>
          </table:table-cell>
          <table:table-cell office:string-value="0.5782" office:value-type="string">
            <text:p>0.5782</text:p>
          </table:table-cell>
          <table:table-cell office:string-value="0.5823" office:value-type="string">
            <text:p>0.5823</text:p>
          </table:table-cell>
          <table:table-cell office:string-value="95.5874" office:value-type="string">
            <text:p>95.5874</text:p>
          </table:table-cell>
          <table:table-cell office:string-value="2.5816" office:value-type="string">
            <text:p>2.5816</text:p>
          </table:table-cell>
          <table:table-cell office:string-value="0.1452" office:value-type="string">
            <text:p>0.1452</text:p>
          </table:table-cell>
          <table:table-cell office:string-value="0.0229" office:value-type="string">
            <text:p>0.0229</text:p>
          </table:table-cell>
          <table:table-cell office:string-value="0.0184" office:value-type="string">
            <text:p>0.0184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022" office:value-type="string">
            <text:p>1338.5022</text:p>
          </table:table-cell>
          <table:table-cell office:string-value="-39.9593" office:value-type="string">
            <text:p>-39.9593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1021.0319" office:value-type="string">
            <text:p>1021.0319</text:p>
          </table:table-cell>
          <table:table-cell office:string-value="1.0419" office:value-type="string">
            <text:p>1.0419</text:p>
          </table:table-cell>
          <table:table-cell office:string-value="0.5637" office:value-type="string">
            <text:p>0.5637</text:p>
          </table:table-cell>
          <table:table-cell office:string-value="0.5818" office:value-type="string">
            <text:p>0.5818</text:p>
          </table:table-cell>
          <table:table-cell office:string-value="95.6892" office:value-type="string">
            <text:p>95.6892</text:p>
          </table:table-cell>
          <table:table-cell office:string-value="2.5005" office:value-type="string">
            <text:p>2.5005</text:p>
          </table:table-cell>
          <table:table-cell office:string-value="0.1455" office:value-type="string">
            <text:p>0.1455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6008" office:value-type="string">
            <text:p>1338.6008</text:p>
          </table:table-cell>
          <table:table-cell office:string-value="-39.9832" office:value-type="string">
            <text:p>-39.9832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1020.4333" office:value-type="string">
            <text:p>1020.4333</text:p>
          </table:table-cell>
          <table:table-cell office:string-value="1.0633" office:value-type="string">
            <text:p>1.0633</text:p>
          </table:table-cell>
          <table:table-cell office:string-value="0.5704" office:value-type="string">
            <text:p>0.5704</text:p>
          </table:table-cell>
          <table:table-cell office:string-value="0.5818" office:value-type="string">
            <text:p>0.5818</text:p>
          </table:table-cell>
          <table:table-cell office:string-value="95.6972" office:value-type="string">
            <text:p>95.6972</text:p>
          </table:table-cell>
          <table:table-cell office:string-value="2.4680" office:value-type="string">
            <text:p>2.4680</text:p>
          </table:table-cell>
          <table:table-cell office:string-value="0.1428" office:value-type="string">
            <text:p>0.1428</text:p>
          </table:table-cell>
          <table:table-cell office:string-value="0.0234" office:value-type="string">
            <text:p>0.0234</text:p>
          </table:table-cell>
          <table:table-cell office:string-value="0.0181" office:value-type="string">
            <text:p>0.0181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759" office:value-type="string">
            <text:p>1337.7759</text:p>
          </table:table-cell>
          <table:table-cell office:string-value="-40.3068" office:value-type="string">
            <text:p>-40.3068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1020.8030" office:value-type="string">
            <text:p>1020.8030</text:p>
          </table:table-cell>
          <table:table-cell office:string-value="1.0458" office:value-type="string">
            <text:p>1.0458</text:p>
          </table:table-cell>
          <table:table-cell office:string-value="0.5863" office:value-type="string">
            <text:p>0.5863</text:p>
          </table:table-cell>
          <table:table-cell office:string-value="0.5820" office:value-type="string">
            <text:p>0.5820</text:p>
          </table:table-cell>
          <table:table-cell office:string-value="95.6523" office:value-type="string">
            <text:p>95.6523</text:p>
          </table:table-cell>
          <table:table-cell office:string-value="2.5142" office:value-type="string">
            <text:p>2.5142</text:p>
          </table:table-cell>
          <table:table-cell office:string-value="0.1435" office:value-type="string">
            <text:p>0.1435</text:p>
          </table:table-cell>
          <table:table-cell office:string-value="0.0229" office:value-type="string">
            <text:p>0.0229</text:p>
          </table:table-cell>
          <table:table-cell office:string-value="0.0182" office:value-type="string">
            <text:p>0.018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208" office:value-type="string">
            <text:p>1338.1208</text:p>
          </table:table-cell>
          <table:table-cell office:string-value="-40.3715" office:value-type="string">
            <text:p>-40.3715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1020.9941" office:value-type="string">
            <text:p>1020.9941</text:p>
          </table:table-cell>
          <table:table-cell office:string-value="1.0786" office:value-type="string">
            <text:p>1.0786</text:p>
          </table:table-cell>
          <table:table-cell office:string-value="0.5666" office:value-type="string">
            <text:p>0.5666</text:p>
          </table:table-cell>
          <table:table-cell office:string-value="0.5824" office:value-type="string">
            <text:p>0.5824</text:p>
          </table:table-cell>
          <table:table-cell office:string-value="95.6045" office:value-type="string">
            <text:p>95.6045</text:p>
          </table:table-cell>
          <table:table-cell office:string-value="2.5439" office:value-type="string">
            <text:p>2.5439</text:p>
          </table:table-cell>
          <table:table-cell office:string-value="0.1463" office:value-type="string">
            <text:p>0.1463</text:p>
          </table:table-cell>
          <table:table-cell office:string-value="0.0240" office:value-type="string">
            <text:p>0.0240</text:p>
          </table:table-cell>
          <table:table-cell office:string-value="0.0187" office:value-type="string">
            <text:p>0.0187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8624" office:value-type="string">
            <text:p>1337.8624</text:p>
          </table:table-cell>
          <table:table-cell office:string-value="-39.8727" office:value-type="string">
            <text:p>-39.8727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1021.4518" office:value-type="string">
            <text:p>1021.4518</text:p>
          </table:table-cell>
          <table:table-cell office:string-value="1.0427" office:value-type="string">
            <text:p>1.0427</text:p>
          </table:table-cell>
          <table:table-cell office:string-value="0.5875" office:value-type="string">
            <text:p>0.5875</text:p>
          </table:table-cell>
          <table:table-cell office:string-value="0.5823" office:value-type="string">
            <text:p>0.5823</text:p>
          </table:table-cell>
          <table:table-cell office:string-value="95.5794" office:value-type="string">
            <text:p>95.5794</text:p>
          </table:table-cell>
          <table:table-cell office:string-value="2.5835" office:value-type="string">
            <text:p>2.5835</text:p>
          </table:table-cell>
          <table:table-cell office:string-value="0.1476" office:value-type="string">
            <text:p>0.1476</text:p>
          </table:table-cell>
          <table:table-cell office:string-value="0.0235" office:value-type="string">
            <text:p>0.0235</text:p>
          </table:table-cell>
          <table:table-cell office:string-value="0.0188" office:value-type="string">
            <text:p>0.0188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5405" office:value-type="string">
            <text:p>1338.5405</text:p>
          </table:table-cell>
          <table:table-cell office:string-value="-40.3632" office:value-type="string">
            <text:p>-40.3632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1.9258" office:value-type="string">
            <text:p>1021.9258</text:p>
          </table:table-cell>
          <table:table-cell office:string-value="1.0495" office:value-type="string">
            <text:p>1.049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4520" office:value-type="string">
            <text:p>95.4520</text:p>
          </table:table-cell>
          <table:table-cell office:string-value="2.6776" office:value-type="string">
            <text:p>2.6776</text:p>
          </table:table-cell>
          <table:table-cell office:string-value="0.1486" office:value-type="string">
            <text:p>0.1486</text:p>
          </table:table-cell>
          <table:table-cell office:string-value="0.0240" office:value-type="string">
            <text:p>0.0240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971" office:value-type="string">
            <text:p>1338.3971</text:p>
          </table:table-cell>
          <table:table-cell office:string-value="-38.7451" office:value-type="string">
            <text:p>-38.7451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44</meta:creation-date>
    <meta:editing-cycles>1</meta:editing-cycles>
    <dc:language>en</dc:language>
    <dc:creator>LOCAL SERVICE</dc:creator>
    <dc:date>2026-09-03T05:15:45</dc:date>
    <meta:editing-duration>PT0.239S</meta:editing-duration>
  </office:meta>
</office:document-meta>
</file>