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10    " office:value-type="string">
            <text:p>8010 <text:s text:c="3"/></text:p>
          </table:table-cell>
          <table:table-cell office:string-value="KUA/CANE ISLAND - ONLINE" office:value-type="string">
            <text:p>KUA/CANE ISLAND - ONLINE</text:p>
          </table:table-cell>
          <table:table-cell office:string-value="1019.4672" office:value-type="string">
            <text:p>1019.4672</text:p>
          </table:table-cell>
          <table:table-cell office:string-value="0.9993" office:value-type="string">
            <text:p>0.9993</text:p>
          </table:table-cell>
          <table:table-cell office:string-value="0.5331" office:value-type="string">
            <text:p>0.5331</text:p>
          </table:table-cell>
          <table:table-cell office:string-value="0.5798" office:value-type="string">
            <text:p>0.5798</text:p>
          </table:table-cell>
          <table:table-cell office:string-value="96.0559" office:value-type="string">
            <text:p>96.0559</text:p>
          </table:table-cell>
          <table:table-cell office:string-value="2.2246" office:value-type="string">
            <text:p>2.2246</text:p>
          </table:table-cell>
          <table:table-cell office:string-value="0.1370" office:value-type="string">
            <text:p>0.1370</text:p>
          </table:table-cell>
          <table:table-cell office:string-value="0.0233" office:value-type="string">
            <text:p>0.0233</text:p>
          </table:table-cell>
          <table:table-cell office:string-value="0.0164" office:value-type="string">
            <text:p>0.0164</text:p>
          </table:table-cell>
          <table:table-cell office:string-value="0.0033" office:value-type="string">
            <text:p>0.0033</text:p>
          </table:table-cell>
          <table:table-cell office:string-value="0.0071" office:value-type="string">
            <text:p>0.007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4421" office:value-type="string">
            <text:p>1338.4421</text:p>
          </table:table-cell>
          <table:table-cell office:string-value="-100.7451" office:value-type="string">
            <text:p>-100.745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19.8989" office:value-type="string">
            <text:p>1019.8989</text:p>
          </table:table-cell>
          <table:table-cell office:string-value="1.1142" office:value-type="string">
            <text:p>1.1142</text:p>
          </table:table-cell>
          <table:table-cell office:string-value="0.5830" office:value-type="string">
            <text:p>0.5830</text:p>
          </table:table-cell>
          <table:table-cell office:string-value="0.5826" office:value-type="string">
            <text:p>0.5826</text:p>
          </table:table-cell>
          <table:table-cell office:string-value="95.6168" office:value-type="string">
            <text:p>95.6168</text:p>
          </table:table-cell>
          <table:table-cell office:string-value="2.4707" office:value-type="string">
            <text:p>2.4707</text:p>
          </table:table-cell>
          <table:table-cell office:string-value="0.1477" office:value-type="string">
            <text:p>0.1477</text:p>
          </table:table-cell>
          <table:table-cell office:string-value="0.0309" office:value-type="string">
            <text:p>0.0309</text:p>
          </table:table-cell>
          <table:table-cell office:string-value="0.0177" office:value-type="string">
            <text:p>0.0177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4956" office:value-type="string">
            <text:p>1336.4956</text:p>
          </table:table-cell>
          <table:table-cell office:string-value="-37.7282" office:value-type="string">
            <text:p>-37.728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0.6885" office:value-type="string">
            <text:p>1020.6885</text:p>
          </table:table-cell>
          <table:table-cell office:string-value="1.0123" office:value-type="string">
            <text:p>1.0123</text:p>
          </table:table-cell>
          <table:table-cell office:string-value="0.6071" office:value-type="string">
            <text:p>0.6071</text:p>
          </table:table-cell>
          <table:table-cell office:string-value="0.5816" office:value-type="string">
            <text:p>0.5816</text:p>
          </table:table-cell>
          <table:table-cell office:string-value="95.7177" office:value-type="string">
            <text:p>95.7177</text:p>
          </table:table-cell>
          <table:table-cell office:string-value="2.4524" office:value-type="string">
            <text:p>2.4524</text:p>
          </table:table-cell>
          <table:table-cell office:string-value="0.1486" office:value-type="string">
            <text:p>0.1486</text:p>
          </table:table-cell>
          <table:table-cell office:string-value="0.0236" office:value-type="string">
            <text:p>0.0236</text:p>
          </table:table-cell>
          <table:table-cell office:string-value="0.0181" office:value-type="string">
            <text:p>0.0181</text:p>
          </table:table-cell>
          <table:table-cell office:string-value="0.0064" office:value-type="string">
            <text:p>0.0064</text:p>
          </table:table-cell>
          <table:table-cell office:string-value="0.0029" office:value-type="string">
            <text:p>0.0029</text:p>
          </table:table-cell>
          <table:table-cell office:string-value="0.0109" office:value-type="string">
            <text:p>0.0109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3818" office:value-type="string">
            <text:p>1338.3818</text:p>
          </table:table-cell>
          <table:table-cell office:string-value="-33.4977" office:value-type="string">
            <text:p>-33.497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19.4245" office:value-type="string">
            <text:p>1019.4245</text:p>
          </table:table-cell>
          <table:table-cell office:string-value="1.0651" office:value-type="string">
            <text:p>1.0651</text:p>
          </table:table-cell>
          <table:table-cell office:string-value="0.6060" office:value-type="string">
            <text:p>0.6060</text:p>
          </table:table-cell>
          <table:table-cell office:string-value="0.5819" office:value-type="string">
            <text:p>0.5819</text:p>
          </table:table-cell>
          <table:table-cell office:string-value="95.7192" office:value-type="string">
            <text:p>95.7192</text:p>
          </table:table-cell>
          <table:table-cell office:string-value="2.4047" office:value-type="string">
            <text:p>2.4047</text:p>
          </table:table-cell>
          <table:table-cell office:string-value="0.1420" office:value-type="string">
            <text:p>0.1420</text:p>
          </table:table-cell>
          <table:table-cell office:string-value="0.0239" office:value-type="string">
            <text:p>0.0239</text:p>
          </table:table-cell>
          <table:table-cell office:string-value="0.0174" office:value-type="string">
            <text:p>0.0174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117" office:value-type="string">
            <text:p>0.0117</text:p>
          </table:table-cell>
          <table:table-cell office:string-value="0.0015" office:value-type="string">
            <text:p>0.0015</text:p>
          </table:table-cell>
          <table:table-cell office:string-value="0.0007" office:value-type="string">
            <text:p>0.0007</text:p>
          </table:table-cell>
          <table:table-cell office:string-value="0.0075" office:value-type="string">
            <text:p>0.0075</text:p>
          </table:table-cell>
          <table:table-cell office:string-value="1336.9815" office:value-type="string">
            <text:p>1336.9815</text:p>
          </table:table-cell>
          <table:table-cell office:string-value="18.7466" office:value-type="string">
            <text:p>18.746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2.0048" office:value-type="string">
            <text:p>1022.0048</text:p>
          </table:table-cell>
          <table:table-cell office:string-value="0.9918" office:value-type="string">
            <text:p>0.9918</text:p>
          </table:table-cell>
          <table:table-cell office:string-value="0.6622" office:value-type="string">
            <text:p>0.6622</text:p>
          </table:table-cell>
          <table:table-cell office:string-value="0.5827" office:value-type="string">
            <text:p>0.5827</text:p>
          </table:table-cell>
          <table:table-cell office:string-value="95.4544" office:value-type="string">
            <text:p>95.4544</text:p>
          </table:table-cell>
          <table:table-cell office:string-value="2.6824" office:value-type="string">
            <text:p>2.6824</text:p>
          </table:table-cell>
          <table:table-cell office:string-value="0.1512" office:value-type="string">
            <text:p>0.1512</text:p>
          </table:table-cell>
          <table:table-cell office:string-value="0.0233" office:value-type="string">
            <text:p>0.0233</text:p>
          </table:table-cell>
          <table:table-cell office:string-value="0.0172" office:value-type="string">
            <text:p>0.0172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8946" office:value-type="string">
            <text:p>1338.8946</text:p>
          </table:table-cell>
          <table:table-cell office:string-value="-38.5325" office:value-type="string">
            <text:p>-38.532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8.9352" office:value-type="string">
            <text:p>1018.9352</text:p>
          </table:table-cell>
          <table:table-cell office:string-value="1.0826" office:value-type="string">
            <text:p>1.0826</text:p>
          </table:table-cell>
          <table:table-cell office:string-value="0.5576" office:value-type="string">
            <text:p>0.5576</text:p>
          </table:table-cell>
          <table:table-cell office:string-value="0.5811" office:value-type="string">
            <text:p>0.5811</text:p>
          </table:table-cell>
          <table:table-cell office:string-value="95.8794" office:value-type="string">
            <text:p>95.8794</text:p>
          </table:table-cell>
          <table:table-cell office:string-value="2.2825" office:value-type="string">
            <text:p>2.2825</text:p>
          </table:table-cell>
          <table:table-cell office:string-value="0.1377" office:value-type="string">
            <text:p>0.1377</text:p>
          </table:table-cell>
          <table:table-cell office:string-value="0.0241" office:value-type="string">
            <text:p>0.0241</text:p>
          </table:table-cell>
          <table:table-cell office:string-value="0.0173" office:value-type="string">
            <text:p>0.0173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7032" office:value-type="string">
            <text:p>1336.7032</text:p>
          </table:table-cell>
          <table:table-cell office:string-value="-38.1264" office:value-type="string">
            <text:p>-38.126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6.7193" office:value-type="string">
            <text:p>1016.7193</text:p>
          </table:table-cell>
          <table:table-cell office:string-value="0.9677" office:value-type="string">
            <text:p>0.9677</text:p>
          </table:table-cell>
          <table:table-cell office:string-value="0.5730" office:value-type="string">
            <text:p>0.5730</text:p>
          </table:table-cell>
          <table:table-cell office:string-value="0.5778" office:value-type="string">
            <text:p>0.5778</text:p>
          </table:table-cell>
          <table:table-cell office:string-value="96.4128" office:value-type="string">
            <text:p>96.4128</text:p>
          </table:table-cell>
          <table:table-cell office:string-value="1.8507" office:value-type="string">
            <text:p>1.8507</text:p>
          </table:table-cell>
          <table:table-cell office:string-value="0.1395" office:value-type="string">
            <text:p>0.1395</text:p>
          </table:table-cell>
          <table:table-cell office:string-value="0.0273" office:value-type="string">
            <text:p>0.0273</text:p>
          </table:table-cell>
          <table:table-cell office:string-value="0.0183" office:value-type="string">
            <text:p>0.0183</text:p>
          </table:table-cell>
          <table:table-cell office:string-value="0.0074" office:value-type="string">
            <text:p>0.0074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1804" office:value-type="string">
            <text:p>1337.1804</text:p>
          </table:table-cell>
          <table:table-cell office:string-value="-102.5703" office:value-type="string">
            <text:p>-102.570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19.8198" office:value-type="string">
            <text:p>1019.8198</text:p>
          </table:table-cell>
          <table:table-cell office:string-value="1.0247" office:value-type="string">
            <text:p>1.0247</text:p>
          </table:table-cell>
          <table:table-cell office:string-value="0.6591" office:value-type="string">
            <text:p>0.6591</text:p>
          </table:table-cell>
          <table:table-cell office:string-value="0.5818" office:value-type="string">
            <text:p>0.5818</text:p>
          </table:table-cell>
          <table:table-cell office:string-value="95.6524" office:value-type="string">
            <text:p>95.6524</text:p>
          </table:table-cell>
          <table:table-cell office:string-value="2.4700" office:value-type="string">
            <text:p>2.4700</text:p>
          </table:table-cell>
          <table:table-cell office:string-value="0.1376" office:value-type="string">
            <text:p>0.1376</text:p>
          </table:table-cell>
          <table:table-cell office:string-value="0.0227" office:value-type="string">
            <text:p>0.0227</text:p>
          </table:table-cell>
          <table:table-cell office:string-value="0.0160" office:value-type="string">
            <text:p>0.0160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548" office:value-type="string">
            <text:p>1337.0548</text:p>
          </table:table-cell>
          <table:table-cell office:string-value="-38.7390" office:value-type="string">
            <text:p>-38.739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03.4156" office:value-type="string">
            <text:p>1103.4156</text:p>
          </table:table-cell>
          <table:table-cell office:string-value="1.3788" office:value-type="string">
            <text:p>1.3788</text:p>
          </table:table-cell>
          <table:table-cell office:string-value="0.2022" office:value-type="string">
            <text:p>0.2022</text:p>
          </table:table-cell>
          <table:table-cell office:string-value="0.6363" office:value-type="string">
            <text:p>0.6363</text:p>
          </table:table-cell>
          <table:table-cell office:string-value="91.1461" office:value-type="string">
            <text:p>91.1461</text:p>
          </table:table-cell>
          <table:table-cell office:string-value="3.8517" office:value-type="string">
            <text:p>3.8517</text:p>
          </table:table-cell>
          <table:table-cell office:string-value="1.5577" office:value-type="string">
            <text:p>1.5577</text:p>
          </table:table-cell>
          <table:table-cell office:string-value="0.6007" office:value-type="string">
            <text:p>0.6007</text:p>
          </table:table-cell>
          <table:table-cell office:string-value="0.5191" office:value-type="string">
            <text:p>0.5191</text:p>
          </table:table-cell>
          <table:table-cell office:string-value="0.2658" office:value-type="string">
            <text:p>0.2658</text:p>
          </table:table-cell>
          <table:table-cell office:string-value="0.1755" office:value-type="string">
            <text:p>0.1755</text:p>
          </table:table-cell>
          <table:table-cell office:string-value="0.3025" office:value-type="string">
            <text:p>0.3025</text:p>
          </table:table-cell>
          <table:table-cell office:string-value="0.1069" office:value-type="string">
            <text:p>0.1069</text:p>
          </table:table-cell>
          <table:table-cell office:string-value="0.0520" office:value-type="string">
            <text:p>0.0520</text:p>
          </table:table-cell>
          <table:table-cell office:string-value="0.0000" office:value-type="string">
            <text:p>0.0000</text:p>
          </table:table-cell>
          <table:table-cell office:string-value="1383.2364" office:value-type="string">
            <text:p>1383.2364</text:p>
          </table:table-cell>
          <table:table-cell office:string-value="0.0000" office:value-type="string">
            <text:p>0.000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21.2581" office:value-type="string">
            <text:p>1021.2581</text:p>
          </table:table-cell>
          <table:table-cell office:string-value="1.1239" office:value-type="string">
            <text:p>1.1239</text:p>
          </table:table-cell>
          <table:table-cell office:string-value="0.3754" office:value-type="string">
            <text:p>0.3754</text:p>
          </table:table-cell>
          <table:table-cell office:string-value="0.5813" office:value-type="string">
            <text:p>0.5813</text:p>
          </table:table-cell>
          <table:table-cell office:string-value="95.8943" office:value-type="string">
            <text:p>95.8943</text:p>
          </table:table-cell>
          <table:table-cell office:string-value="2.4143" office:value-type="string">
            <text:p>2.4143</text:p>
          </table:table-cell>
          <table:table-cell office:string-value="0.1346" office:value-type="string">
            <text:p>0.1346</text:p>
          </table:table-cell>
          <table:table-cell office:string-value="0.0231" office:value-type="string">
            <text:p>0.0231</text:p>
          </table:table-cell>
          <table:table-cell office:string-value="0.0169" office:value-type="string">
            <text:p>0.0169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068" office:value-type="string">
            <text:p>1339.5068</text:p>
          </table:table-cell>
          <table:table-cell office:string-value="-39.0036" office:value-type="string">
            <text:p>-39.003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7.1040" office:value-type="string">
            <text:p>1027.1040</text:p>
          </table:table-cell>
          <table:table-cell office:string-value="1.2664" office:value-type="string">
            <text:p>1.2664</text:p>
          </table:table-cell>
          <table:table-cell office:string-value="0.1606" office:value-type="string">
            <text:p>0.1606</text:p>
          </table:table-cell>
          <table:table-cell office:string-value="0.5850" office:value-type="string">
            <text:p>0.5850</text:p>
          </table:table-cell>
          <table:table-cell office:string-value="95.3751" office:value-type="string">
            <text:p>95.3751</text:p>
          </table:table-cell>
          <table:table-cell office:string-value="2.9506" office:value-type="string">
            <text:p>2.9506</text:p>
          </table:table-cell>
          <table:table-cell office:string-value="0.1755" office:value-type="string">
            <text:p>0.1755</text:p>
          </table:table-cell>
          <table:table-cell office:string-value="0.0288" office:value-type="string">
            <text:p>0.0288</text:p>
          </table:table-cell>
          <table:table-cell office:string-value="0.0215" office:value-type="string">
            <text:p>0.0215</text:p>
          </table:table-cell>
          <table:table-cell office:string-value="0.0079" office:value-type="string">
            <text:p>0.0079</text:p>
          </table:table-cell>
          <table:table-cell office:string-value="0.0040" office:value-type="string">
            <text:p>0.0040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8561" office:value-type="string">
            <text:p>1342.8561</text:p>
          </table:table-cell>
          <table:table-cell office:string-value="-35.7327" office:value-type="string">
            <text:p>-35.732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10.8176" office:value-type="string">
            <text:p>1010.8176</text:p>
          </table:table-cell>
          <table:table-cell office:string-value="1.1559" office:value-type="string">
            <text:p>1.1559</text:p>
          </table:table-cell>
          <table:table-cell office:string-value="0.2693" office:value-type="string">
            <text:p>0.2693</text:p>
          </table:table-cell>
          <table:table-cell office:string-value="0.5740" office:value-type="string">
            <text:p>0.5740</text:p>
          </table:table-cell>
          <table:table-cell office:string-value="97.4903" office:value-type="string">
            <text:p>97.4903</text:p>
          </table:table-cell>
          <table:table-cell office:string-value="0.9034" office:value-type="string">
            <text:p>0.9034</text:p>
          </table:table-cell>
          <table:table-cell office:string-value="0.0933" office:value-type="string">
            <text:p>0.0933</text:p>
          </table:table-cell>
          <table:table-cell office:string-value="0.0268" office:value-type="string">
            <text:p>0.0268</text:p>
          </table:table-cell>
          <table:table-cell office:string-value="0.0212" office:value-type="string">
            <text:p>0.0212</text:p>
          </table:table-cell>
          <table:table-cell office:string-value="0.0121" office:value-type="string">
            <text:p>0.0121</text:p>
          </table:table-cell>
          <table:table-cell office:string-value="0.0058" office:value-type="string">
            <text:p>0.0058</text:p>
          </table:table-cell>
          <table:table-cell office:string-value="0.0220" office:value-type="string">
            <text:p>0.0220</text:p>
          </table:table-cell>
          <table:table-cell office:string-value="0.0078" office:value-type="string">
            <text:p>0.0078</text:p>
          </table:table-cell>
          <table:table-cell office:string-value="0.0038" office:value-type="string">
            <text:p>0.0038</text:p>
          </table:table-cell>
          <table:table-cell office:string-value="0.0000" office:value-type="string">
            <text:p>0.0000</text:p>
          </table:table-cell>
          <table:table-cell office:string-value="1334.1412" office:value-type="string">
            <text:p>1334.1412</text:p>
          </table:table-cell>
          <table:table-cell office:string-value="-17.5632" office:value-type="string">
            <text:p>-17.563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18.6230" office:value-type="string">
            <text:p>1018.6230</text:p>
          </table:table-cell>
          <table:table-cell office:string-value="1.1501" office:value-type="string">
            <text:p>1.1501</text:p>
          </table:table-cell>
          <table:table-cell office:string-value="0.6840" office:value-type="string">
            <text:p>0.6840</text:p>
          </table:table-cell>
          <table:table-cell office:string-value="0.5833" office:value-type="string">
            <text:p>0.5833</text:p>
          </table:table-cell>
          <table:table-cell office:string-value="95.4573" office:value-type="string">
            <text:p>95.4573</text:p>
          </table:table-cell>
          <table:table-cell office:string-value="2.5126" office:value-type="string">
            <text:p>2.5126</text:p>
          </table:table-cell>
          <table:table-cell office:string-value="0.1386" office:value-type="string">
            <text:p>0.1386</text:p>
          </table:table-cell>
          <table:table-cell office:string-value="0.0234" office:value-type="string">
            <text:p>0.0234</text:p>
          </table:table-cell>
          <table:table-cell office:string-value="0.0169" office:value-type="string">
            <text:p>0.0169</text:p>
          </table:table-cell>
          <table:table-cell office:string-value="0.0064" office:value-type="string">
            <text:p>0.0064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3.7577" office:value-type="string">
            <text:p>1333.7577</text:p>
          </table:table-cell>
          <table:table-cell office:string-value="-40.8662" office:value-type="string">
            <text:p>-40.866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2.0350" office:value-type="string">
            <text:p>1012.0350</text:p>
          </table:table-cell>
          <table:table-cell office:string-value="1.5572" office:value-type="string">
            <text:p>1.5572</text:p>
          </table:table-cell>
          <table:table-cell office:string-value="0.1381" office:value-type="string">
            <text:p>0.1381</text:p>
          </table:table-cell>
          <table:table-cell office:string-value="0.5799" office:value-type="string">
            <text:p>0.5799</text:p>
          </table:table-cell>
          <table:table-cell office:string-value="96.7466" office:value-type="string">
            <text:p>96.7466</text:p>
          </table:table-cell>
          <table:table-cell office:string-value="1.3136" office:value-type="string">
            <text:p>1.3136</text:p>
          </table:table-cell>
          <table:table-cell office:string-value="0.1505" office:value-type="string">
            <text:p>0.1505</text:p>
          </table:table-cell>
          <table:table-cell office:string-value="0.0422" office:value-type="string">
            <text:p>0.0422</text:p>
          </table:table-cell>
          <table:table-cell office:string-value="0.0243" office:value-type="string">
            <text:p>0.0243</text:p>
          </table:table-cell>
          <table:table-cell office:string-value="0.0109" office:value-type="string">
            <text:p>0.0109</text:p>
          </table:table-cell>
          <table:table-cell office:string-value="0.0040" office:value-type="string">
            <text:p>0.0040</text:p>
          </table:table-cell>
          <table:table-cell office:string-value="0.0126" office:value-type="string">
            <text:p>0.0126</text:p>
          </table:table-cell>
          <table:table-cell office:string-value="0.0044" office:value-type="string">
            <text:p>0.0044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28.9862" office:value-type="string">
            <text:p>1328.9862</text:p>
          </table:table-cell>
          <table:table-cell office:string-value="-30.0365" office:value-type="string">
            <text:p>-30.036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5.9284" office:value-type="string">
            <text:p>1015.9284</text:p>
          </table:table-cell>
          <table:table-cell office:string-value="1.4580" office:value-type="string">
            <text:p>1.4580</text:p>
          </table:table-cell>
          <table:table-cell office:string-value="0.2001" office:value-type="string">
            <text:p>0.2001</text:p>
          </table:table-cell>
          <table:table-cell office:string-value="0.5814" office:value-type="string">
            <text:p>0.5814</text:p>
          </table:table-cell>
          <table:table-cell office:string-value="96.4157" office:value-type="string">
            <text:p>96.4157</text:p>
          </table:table-cell>
          <table:table-cell office:string-value="1.6297" office:value-type="string">
            <text:p>1.6297</text:p>
          </table:table-cell>
          <table:table-cell office:string-value="0.1805" office:value-type="string">
            <text:p>0.1805</text:p>
          </table:table-cell>
          <table:table-cell office:string-value="0.0489" office:value-type="string">
            <text:p>0.0489</text:p>
          </table:table-cell>
          <table:table-cell office:string-value="0.0301" office:value-type="string">
            <text:p>0.0301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76" office:value-type="string">
            <text:p>0.017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1332.3281" office:value-type="string">
            <text:p>1332.3281</text:p>
          </table:table-cell>
          <table:table-cell office:string-value="-22.0315" office:value-type="string">
            <text:p>-22.031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2.0451" office:value-type="string">
            <text:p>1002.0451</text:p>
          </table:table-cell>
          <table:table-cell office:string-value="1.4742" office:value-type="string">
            <text:p>1.4742</text:p>
          </table:table-cell>
          <table:table-cell office:string-value="0.0401" office:value-type="string">
            <text:p>0.0401</text:p>
          </table:table-cell>
          <table:table-cell office:string-value="0.5712" office:value-type="string">
            <text:p>0.5712</text:p>
          </table:table-cell>
          <table:table-cell office:string-value="98.1337" office:value-type="string">
            <text:p>98.1337</text:p>
          </table:table-cell>
          <table:table-cell office:string-value="0.3185" office:value-type="string">
            <text:p>0.3185</text:p>
          </table:table-cell>
          <table:table-cell office:string-value="0.0224" office:value-type="string">
            <text:p>0.0224</text:p>
          </table:table-cell>
          <table:table-cell office:string-value="0.0050" office:value-type="string">
            <text:p>0.0050</text:p>
          </table:table-cell>
          <table:table-cell office:string-value="0.0033" office:value-type="string">
            <text:p>0.0033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15" office:value-type="string">
            <text:p>0.0015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25.9320" office:value-type="string">
            <text:p>1325.9320</text:p>
          </table:table-cell>
          <table:table-cell office:string-value="-73.4763" office:value-type="string">
            <text:p>-73.476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3337" office:value-type="string">
            <text:p>1019.3337</text:p>
          </table:table-cell>
          <table:table-cell office:string-value="1.0773" office:value-type="string">
            <text:p>1.0773</text:p>
          </table:table-cell>
          <table:table-cell office:string-value="0.5761" office:value-type="string">
            <text:p>0.5761</text:p>
          </table:table-cell>
          <table:table-cell office:string-value="0.5814" office:value-type="string">
            <text:p>0.5814</text:p>
          </table:table-cell>
          <table:table-cell office:string-value="95.8053" office:value-type="string">
            <text:p>95.8053</text:p>
          </table:table-cell>
          <table:table-cell office:string-value="2.3375" office:value-type="string">
            <text:p>2.3375</text:p>
          </table:table-cell>
          <table:table-cell office:string-value="0.1434" office:value-type="string">
            <text:p>0.1434</text:p>
          </table:table-cell>
          <table:table-cell office:string-value="0.0235" office:value-type="string">
            <text:p>0.0235</text:p>
          </table:table-cell>
          <table:table-cell office:string-value="0.0174" office:value-type="string">
            <text:p>0.0174</text:p>
          </table:table-cell>
          <table:table-cell office:string-value="0.0064" office:value-type="string">
            <text:p>0.0064</text:p>
          </table:table-cell>
          <table:table-cell office:string-value="0.0033" office:value-type="string">
            <text:p>0.0033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8072" office:value-type="string">
            <text:p>1336.8072</text:p>
          </table:table-cell>
          <table:table-cell office:string-value="-35.7205" office:value-type="string">
            <text:p>-35.720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2.9092" office:value-type="string">
            <text:p>1022.9092</text:p>
          </table:table-cell>
          <table:table-cell office:string-value="0.0787" office:value-type="string">
            <text:p>0.0787</text:p>
          </table:table-cell>
          <table:table-cell office:string-value="0.7761" office:value-type="string">
            <text:p>0.7761</text:p>
          </table:table-cell>
          <table:table-cell office:string-value="0.5697" office:value-type="string">
            <text:p>0.5697</text:p>
          </table:table-cell>
          <table:table-cell office:string-value="97.0020" office:value-type="string">
            <text:p>97.0020</text:p>
          </table:table-cell>
          <table:table-cell office:string-value="2.0582" office:value-type="string">
            <text:p>2.0582</text:p>
          </table:table-cell>
          <table:table-cell office:string-value="0.0698" office:value-type="string">
            <text:p>0.0698</text:p>
          </table:table-cell>
          <table:table-cell office:string-value="0.0043" office:value-type="string">
            <text:p>0.0043</text:p>
          </table:table-cell>
          <table:table-cell office:string-value="0.0062" office:value-type="string">
            <text:p>0.0062</text:p>
          </table:table-cell>
          <table:table-cell office:string-value="0.0014" office:value-type="string">
            <text:p>0.0014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05" office:value-type="string">
            <text:p>0.0005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5.2284" office:value-type="string">
            <text:p>1355.2284</text:p>
          </table:table-cell>
          <table:table-cell office:string-value="-71.2183" office:value-type="string">
            <text:p>-71.218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9.3882" office:value-type="string">
            <text:p>1019.3882</text:p>
          </table:table-cell>
          <table:table-cell office:string-value="1.1128" office:value-type="string">
            <text:p>1.1128</text:p>
          </table:table-cell>
          <table:table-cell office:string-value="0.5946" office:value-type="string">
            <text:p>0.5946</text:p>
          </table:table-cell>
          <table:table-cell office:string-value="0.5822" office:value-type="string">
            <text:p>0.5822</text:p>
          </table:table-cell>
          <table:table-cell office:string-value="95.6709" office:value-type="string">
            <text:p>95.6709</text:p>
          </table:table-cell>
          <table:table-cell office:string-value="2.4201" office:value-type="string">
            <text:p>2.4201</text:p>
          </table:table-cell>
          <table:table-cell office:string-value="0.1410" office:value-type="string">
            <text:p>0.1410</text:p>
          </table:table-cell>
          <table:table-cell office:string-value="0.0241" office:value-type="string">
            <text:p>0.0241</text:p>
          </table:table-cell>
          <table:table-cell office:string-value="0.0170" office:value-type="string">
            <text:p>0.0170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9567" office:value-type="string">
            <text:p>1335.9567</text:p>
          </table:table-cell>
          <table:table-cell office:string-value="-35.9404" office:value-type="string">
            <text:p>-35.940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19.0984" office:value-type="string">
            <text:p>1019.0984</text:p>
          </table:table-cell>
          <table:table-cell office:string-value="1.0848" office:value-type="string">
            <text:p>1.0848</text:p>
          </table:table-cell>
          <table:table-cell office:string-value="0.5912" office:value-type="string">
            <text:p>0.5912</text:p>
          </table:table-cell>
          <table:table-cell office:string-value="0.5816" office:value-type="string">
            <text:p>0.5816</text:p>
          </table:table-cell>
          <table:table-cell office:string-value="95.7828" office:value-type="string">
            <text:p>95.7828</text:p>
          </table:table-cell>
          <table:table-cell office:string-value="2.3407" office:value-type="string">
            <text:p>2.3407</text:p>
          </table:table-cell>
          <table:table-cell office:string-value="0.1375" office:value-type="string">
            <text:p>0.1375</text:p>
          </table:table-cell>
          <table:table-cell office:string-value="0.0241" office:value-type="string">
            <text:p>0.0241</text:p>
          </table:table-cell>
          <table:table-cell office:string-value="0.0191" office:value-type="string">
            <text:p>0.0191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496" office:value-type="string">
            <text:p>1336.3496</text:p>
          </table:table-cell>
          <table:table-cell office:string-value="-36.5117" office:value-type="string">
            <text:p>-36.511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19.6679" office:value-type="string">
            <text:p>1019.6679</text:p>
          </table:table-cell>
          <table:table-cell office:string-value="1.1050" office:value-type="string">
            <text:p>1.1050</text:p>
          </table:table-cell>
          <table:table-cell office:string-value="0.6239" office:value-type="string">
            <text:p>0.6239</text:p>
          </table:table-cell>
          <table:table-cell office:string-value="0.5826" office:value-type="string">
            <text:p>0.5826</text:p>
          </table:table-cell>
          <table:table-cell office:string-value="95.5897" office:value-type="string">
            <text:p>95.5897</text:p>
          </table:table-cell>
          <table:table-cell office:string-value="2.4688" office:value-type="string">
            <text:p>2.4688</text:p>
          </table:table-cell>
          <table:table-cell office:string-value="0.1511" office:value-type="string">
            <text:p>0.1511</text:p>
          </table:table-cell>
          <table:table-cell office:string-value="0.0245" office:value-type="string">
            <text:p>0.0245</text:p>
          </table:table-cell>
          <table:table-cell office:string-value="0.0182" office:value-type="string">
            <text:p>0.0182</text:p>
          </table:table-cell>
          <table:table-cell office:string-value="0.0069" office:value-type="string">
            <text:p>0.0069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9246" office:value-type="string">
            <text:p>1335.9246</text:p>
          </table:table-cell>
          <table:table-cell office:string-value="-37.8207" office:value-type="string">
            <text:p>-37.820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0.7354" office:value-type="string">
            <text:p>1020.7354</text:p>
          </table:table-cell>
          <table:table-cell office:string-value="0.9971" office:value-type="string">
            <text:p>0.9971</text:p>
          </table:table-cell>
          <table:table-cell office:string-value="0.6122" office:value-type="string">
            <text:p>0.6122</text:p>
          </table:table-cell>
          <table:table-cell office:string-value="0.5814" office:value-type="string">
            <text:p>0.5814</text:p>
          </table:table-cell>
          <table:table-cell office:string-value="95.7085" office:value-type="string">
            <text:p>95.7085</text:p>
          </table:table-cell>
          <table:table-cell office:string-value="2.4798" office:value-type="string">
            <text:p>2.4798</text:p>
          </table:table-cell>
          <table:table-cell office:string-value="0.1482" office:value-type="string">
            <text:p>0.1482</text:p>
          </table:table-cell>
          <table:table-cell office:string-value="0.0226" office:value-type="string">
            <text:p>0.0226</text:p>
          </table:table-cell>
          <table:table-cell office:string-value="0.0163" office:value-type="string">
            <text:p>0.0163</text:p>
          </table:table-cell>
          <table:table-cell office:string-value="0.0061" office:value-type="string">
            <text:p>0.0061</text:p>
          </table:table-cell>
          <table:table-cell office:string-value="0.0000" office:value-type="string">
            <text:p>0.000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6880" office:value-type="string">
            <text:p>1338.6880</text:p>
          </table:table-cell>
          <table:table-cell office:string-value="-37.2223" office:value-type="string">
            <text:p>-37.222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19.5173" office:value-type="string">
            <text:p>1019.5173</text:p>
          </table:table-cell>
          <table:table-cell office:string-value="1.0388" office:value-type="string">
            <text:p>1.0388</text:p>
          </table:table-cell>
          <table:table-cell office:string-value="0.5793" office:value-type="string">
            <text:p>0.5793</text:p>
          </table:table-cell>
          <table:table-cell office:string-value="0.5810" office:value-type="string">
            <text:p>0.5810</text:p>
          </table:table-cell>
          <table:table-cell office:string-value="95.8310" office:value-type="string">
            <text:p>95.8310</text:p>
          </table:table-cell>
          <table:table-cell office:string-value="2.3610" office:value-type="string">
            <text:p>2.3610</text:p>
          </table:table-cell>
          <table:table-cell office:string-value="0.1370" office:value-type="string">
            <text:p>0.1370</text:p>
          </table:table-cell>
          <table:table-cell office:string-value="0.0220" office:value-type="string">
            <text:p>0.0220</text:p>
          </table:table-cell>
          <table:table-cell office:string-value="0.0152" office:value-type="string">
            <text:p>0.0152</text:p>
          </table:table-cell>
          <table:table-cell office:string-value="0.0055" office:value-type="string">
            <text:p>0.0055</text:p>
          </table:table-cell>
          <table:table-cell office:string-value="0.0023" office:value-type="string">
            <text:p>0.0023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6089" office:value-type="string">
            <text:p>1337.6089</text:p>
          </table:table-cell>
          <table:table-cell office:string-value="-40.6435" office:value-type="string">
            <text:p>-40.643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19.9311" office:value-type="string">
            <text:p>1019.9311</text:p>
          </table:table-cell>
          <table:table-cell office:string-value="1.0545" office:value-type="string">
            <text:p>1.0545</text:p>
          </table:table-cell>
          <table:table-cell office:string-value="0.6023" office:value-type="string">
            <text:p>0.6023</text:p>
          </table:table-cell>
          <table:table-cell office:string-value="0.5817" office:value-type="string">
            <text:p>0.5817</text:p>
          </table:table-cell>
          <table:table-cell office:string-value="95.7143" office:value-type="string">
            <text:p>95.7143</text:p>
          </table:table-cell>
          <table:table-cell office:string-value="2.4240" office:value-type="string">
            <text:p>2.4240</text:p>
          </table:table-cell>
          <table:table-cell office:string-value="0.1456" office:value-type="string">
            <text:p>0.1456</text:p>
          </table:table-cell>
          <table:table-cell office:string-value="0.0237" office:value-type="string">
            <text:p>0.0237</text:p>
          </table:table-cell>
          <table:table-cell office:string-value="0.0181" office:value-type="string">
            <text:p>0.0181</text:p>
          </table:table-cell>
          <table:table-cell office:string-value="0.0058" office:value-type="string">
            <text:p>0.0058</text:p>
          </table:table-cell>
          <table:table-cell office:string-value="0.0035" office:value-type="string">
            <text:p>0.0035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7.2640" office:value-type="string">
            <text:p>1337.2640</text:p>
          </table:table-cell>
          <table:table-cell office:string-value="-17.2537" office:value-type="string">
            <text:p>-17.253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986.3279" office:value-type="string">
            <text:p>986.3279</text:p>
          </table:table-cell>
          <table:table-cell office:string-value="1.5730" office:value-type="string">
            <text:p>1.5730</text:p>
          </table:table-cell>
          <table:table-cell office:string-value="1.1937" office:value-type="string">
            <text:p>1.1937</text:p>
          </table:table-cell>
          <table:table-cell office:string-value="0.5750" office:value-type="string">
            <text:p>0.5750</text:p>
          </table:table-cell>
          <table:table-cell office:string-value="97.2321" office:value-type="string">
            <text:p>97.232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12" office:value-type="string">
            <text:p>0.0012</text:p>
          </table:table-cell>
          <table:table-cell office:string-value="0.0004" office:value-type="string">
            <text:p>0.0004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00.7824" office:value-type="string">
            <text:p>1300.7824</text:p>
          </table:table-cell>
          <table:table-cell office:string-value="-77.0911" office:value-type="string">
            <text:p>-77.091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2.8918" office:value-type="string">
            <text:p>992.8918</text:p>
          </table:table-cell>
          <table:table-cell office:string-value="0.8487" office:value-type="string">
            <text:p>0.8487</text:p>
          </table:table-cell>
          <table:table-cell office:string-value="1.1950" office:value-type="string">
            <text:p>1.1950</text:p>
          </table:table-cell>
          <table:table-cell office:string-value="0.5679" office:value-type="string">
            <text:p>0.5679</text:p>
          </table:table-cell>
          <table:table-cell office:string-value="97.9563" office:value-type="string">
            <text:p>97.956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8.4621" office:value-type="string">
            <text:p>1318.4621</text:p>
          </table:table-cell>
          <table:table-cell office:string-value="-119.5238" office:value-type="string">
            <text:p>-119.523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75.1195" office:value-type="string">
            <text:p>975.1195</text:p>
          </table:table-cell>
          <table:table-cell office:string-value="0.7155" office:value-type="string">
            <text:p>0.7155</text:p>
          </table:table-cell>
          <table:table-cell office:string-value="3.1983" office:value-type="string">
            <text:p>3.1983</text:p>
          </table:table-cell>
          <table:table-cell office:string-value="0.5752" office:value-type="string">
            <text:p>0.5752</text:p>
          </table:table-cell>
          <table:table-cell office:string-value="96.0701" office:value-type="string">
            <text:p>96.0701</text:p>
          </table:table-cell>
          <table:table-cell office:string-value="0.0000" office:value-type="string">
            <text:p>0.0000</text:p>
          </table:table-cell>
          <table:table-cell office:string-value="0.0048" office:value-type="string">
            <text:p>0.0048</text:p>
          </table:table-cell>
          <table:table-cell office:string-value="0.0002" office:value-type="string">
            <text:p>0.0002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85.6840" office:value-type="string">
            <text:p>1285.6840</text:p>
          </table:table-cell>
          <table:table-cell office:string-value="-36.5635" office:value-type="string">
            <text:p>-36.563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5.0671" office:value-type="string">
            <text:p>1035.0671</text:p>
          </table:table-cell>
          <table:table-cell office:string-value="0.1954" office:value-type="string">
            <text:p>0.1954</text:p>
          </table:table-cell>
          <table:table-cell office:string-value="1.1086" office:value-type="string">
            <text:p>1.1086</text:p>
          </table:table-cell>
          <table:table-cell office:string-value="0.5829" office:value-type="string">
            <text:p>0.5829</text:p>
          </table:table-cell>
          <table:table-cell office:string-value="94.5243" office:value-type="string">
            <text:p>94.5243</text:p>
          </table:table-cell>
          <table:table-cell office:string-value="3.9412" office:value-type="string">
            <text:p>3.9412</text:p>
          </table:table-cell>
          <table:table-cell office:string-value="0.2056" office:value-type="string">
            <text:p>0.2056</text:p>
          </table:table-cell>
          <table:table-cell office:string-value="0.0089" office:value-type="string">
            <text:p>0.0089</text:p>
          </table:table-cell>
          <table:table-cell office:string-value="0.0115" office:value-type="string">
            <text:p>0.011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5.7529" office:value-type="string">
            <text:p>1355.7529</text:p>
          </table:table-cell>
          <table:table-cell office:string-value="-79.8675" office:value-type="string">
            <text:p>-79.867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4.6715" office:value-type="string">
            <text:p>1034.6715</text:p>
          </table:table-cell>
          <table:table-cell office:string-value="0.1985" office:value-type="string">
            <text:p>0.1985</text:p>
          </table:table-cell>
          <table:table-cell office:string-value="0.9602" office:value-type="string">
            <text:p>0.9602</text:p>
          </table:table-cell>
          <table:table-cell office:string-value="0.5811" office:value-type="string">
            <text:p>0.5811</text:p>
          </table:table-cell>
          <table:table-cell office:string-value="94.9054" office:value-type="string">
            <text:p>94.9054</text:p>
          </table:table-cell>
          <table:table-cell office:string-value="3.7098" office:value-type="string">
            <text:p>3.7098</text:p>
          </table:table-cell>
          <table:table-cell office:string-value="0.2035" office:value-type="string">
            <text:p>0.2035</text:p>
          </table:table-cell>
          <table:table-cell office:string-value="0.0088" office:value-type="string">
            <text:p>0.0088</text:p>
          </table:table-cell>
          <table:table-cell office:string-value="0.0105" office:value-type="string">
            <text:p>0.0105</text:p>
          </table:table-cell>
          <table:table-cell office:string-value="0.0017" office:value-type="string">
            <text:p>0.0017</text:p>
          </table:table-cell>
          <table:table-cell office:string-value="0.0014" office:value-type="string">
            <text:p>0.0014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7.3386" office:value-type="string">
            <text:p>1357.3386</text:p>
          </table:table-cell>
          <table:table-cell office:string-value="-92.9549" office:value-type="string">
            <text:p>-92.9549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0.2125" office:value-type="string">
            <text:p>1020.2125</text:p>
          </table:table-cell>
          <table:table-cell office:string-value="1.0487" office:value-type="string">
            <text:p>1.0487</text:p>
          </table:table-cell>
          <table:table-cell office:string-value="0.6027" office:value-type="string">
            <text:p>0.6027</text:p>
          </table:table-cell>
          <table:table-cell office:string-value="0.5818" office:value-type="string">
            <text:p>0.5818</text:p>
          </table:table-cell>
          <table:table-cell office:string-value="95.6905" office:value-type="string">
            <text:p>95.6905</text:p>
          </table:table-cell>
          <table:table-cell office:string-value="2.4547" office:value-type="string">
            <text:p>2.4547</text:p>
          </table:table-cell>
          <table:table-cell office:string-value="0.1430" office:value-type="string">
            <text:p>0.1430</text:p>
          </table:table-cell>
          <table:table-cell office:string-value="0.0243" office:value-type="string">
            <text:p>0.0243</text:p>
          </table:table-cell>
          <table:table-cell office:string-value="0.0173" office:value-type="string">
            <text:p>0.0173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5278" office:value-type="string">
            <text:p>1337.5278</text:p>
          </table:table-cell>
          <table:table-cell office:string-value="-38.6959" office:value-type="string">
            <text:p>-38.6959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9.9426" office:value-type="string">
            <text:p>1019.9426</text:p>
          </table:table-cell>
          <table:table-cell office:string-value="1.0379" office:value-type="string">
            <text:p>1.0379</text:p>
          </table:table-cell>
          <table:table-cell office:string-value="0.6587" office:value-type="string">
            <text:p>0.6587</text:p>
          </table:table-cell>
          <table:table-cell office:string-value="0.5821" office:value-type="string">
            <text:p>0.5821</text:p>
          </table:table-cell>
          <table:table-cell office:string-value="95.6086" office:value-type="string">
            <text:p>95.6086</text:p>
          </table:table-cell>
          <table:table-cell office:string-value="2.4980" office:value-type="string">
            <text:p>2.4980</text:p>
          </table:table-cell>
          <table:table-cell office:string-value="0.1408" office:value-type="string">
            <text:p>0.1408</text:p>
          </table:table-cell>
          <table:table-cell office:string-value="0.0227" office:value-type="string">
            <text:p>0.0227</text:p>
          </table:table-cell>
          <table:table-cell office:string-value="0.0160" office:value-type="string">
            <text:p>0.0160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8874" office:value-type="string">
            <text:p>1336.8874</text:p>
          </table:table-cell>
          <table:table-cell office:string-value="-40.0380" office:value-type="string">
            <text:p>-40.038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17.8165" office:value-type="string">
            <text:p>1017.8165</text:p>
          </table:table-cell>
          <table:table-cell office:string-value="1.0487" office:value-type="string">
            <text:p>1.0487</text:p>
          </table:table-cell>
          <table:table-cell office:string-value="0.5470" office:value-type="string">
            <text:p>0.5470</text:p>
          </table:table-cell>
          <table:table-cell office:string-value="0.5797" office:value-type="string">
            <text:p>0.5797</text:p>
          </table:table-cell>
          <table:table-cell office:string-value="96.1443" office:value-type="string">
            <text:p>96.1443</text:p>
          </table:table-cell>
          <table:table-cell office:string-value="2.0524" office:value-type="string">
            <text:p>2.0524</text:p>
          </table:table-cell>
          <table:table-cell office:string-value="0.1422" office:value-type="string">
            <text:p>0.1422</text:p>
          </table:table-cell>
          <table:table-cell office:string-value="0.0276" office:value-type="string">
            <text:p>0.0276</text:p>
          </table:table-cell>
          <table:table-cell office:string-value="0.0186" office:value-type="string">
            <text:p>0.0186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8108" office:value-type="string">
            <text:p>1336.8108</text:p>
          </table:table-cell>
          <table:table-cell office:string-value="-39.5247" office:value-type="string">
            <text:p>-39.524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5.0717" office:value-type="string">
            <text:p>1005.0717</text:p>
          </table:table-cell>
          <table:table-cell office:string-value="0.2558" office:value-type="string">
            <text:p>0.2558</text:p>
          </table:table-cell>
          <table:table-cell office:string-value="0.6562" office:value-type="string">
            <text:p>0.6562</text:p>
          </table:table-cell>
          <table:table-cell office:string-value="0.5599" office:value-type="string">
            <text:p>0.5599</text:p>
          </table:table-cell>
          <table:table-cell office:string-value="99.0880" office:value-type="string">
            <text:p>99.088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3.1463" office:value-type="string">
            <text:p>1343.1463</text:p>
          </table:table-cell>
          <table:table-cell office:string-value="-122.0126" office:value-type="string">
            <text:p>-122.012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6.8407" office:value-type="string">
            <text:p>1016.8407</text:p>
          </table:table-cell>
          <table:table-cell office:string-value="1.0195" office:value-type="string">
            <text:p>1.0195</text:p>
          </table:table-cell>
          <table:table-cell office:string-value="0.5054" office:value-type="string">
            <text:p>0.5054</text:p>
          </table:table-cell>
          <table:table-cell office:string-value="0.5782" office:value-type="string">
            <text:p>0.5782</text:p>
          </table:table-cell>
          <table:table-cell office:string-value="96.4446" office:value-type="string">
            <text:p>96.4446</text:p>
          </table:table-cell>
          <table:table-cell office:string-value="1.8143" office:value-type="string">
            <text:p>1.8143</text:p>
          </table:table-cell>
          <table:table-cell office:string-value="0.1474" office:value-type="string">
            <text:p>0.1474</text:p>
          </table:table-cell>
          <table:table-cell office:string-value="0.0302" office:value-type="string">
            <text:p>0.0302</text:p>
          </table:table-cell>
          <table:table-cell office:string-value="0.0198" office:value-type="string">
            <text:p>0.0198</text:p>
          </table:table-cell>
          <table:table-cell office:string-value="0.0081" office:value-type="string">
            <text:p>0.0081</text:p>
          </table:table-cell>
          <table:table-cell office:string-value="0.0033" office:value-type="string">
            <text:p>0.0033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2966" office:value-type="string">
            <text:p>1337.2966</text:p>
          </table:table-cell>
          <table:table-cell office:string-value="-41.0081" office:value-type="string">
            <text:p>-41.008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19.4047" office:value-type="string">
            <text:p>1019.4047</text:p>
          </table:table-cell>
          <table:table-cell office:string-value="1.0874" office:value-type="string">
            <text:p>1.0874</text:p>
          </table:table-cell>
          <table:table-cell office:string-value="0.5714" office:value-type="string">
            <text:p>0.5714</text:p>
          </table:table-cell>
          <table:table-cell office:string-value="0.5816" office:value-type="string">
            <text:p>0.5816</text:p>
          </table:table-cell>
          <table:table-cell office:string-value="95.7828" office:value-type="string">
            <text:p>95.7828</text:p>
          </table:table-cell>
          <table:table-cell office:string-value="2.3565" office:value-type="string">
            <text:p>2.3565</text:p>
          </table:table-cell>
          <table:table-cell office:string-value="0.1406" office:value-type="string">
            <text:p>0.1406</text:p>
          </table:table-cell>
          <table:table-cell office:string-value="0.0234" office:value-type="string">
            <text:p>0.0234</text:p>
          </table:table-cell>
          <table:table-cell office:string-value="0.0182" office:value-type="string">
            <text:p>0.0182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7194" office:value-type="string">
            <text:p>1336.7194</text:p>
          </table:table-cell>
          <table:table-cell office:string-value="-35.9032" office:value-type="string">
            <text:p>-35.903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07.5604" office:value-type="string">
            <text:p>1007.5604</text:p>
          </table:table-cell>
          <table:table-cell office:string-value="1.2503" office:value-type="string">
            <text:p>1.2503</text:p>
          </table:table-cell>
          <table:table-cell office:string-value="0.7976" office:value-type="string">
            <text:p>0.7976</text:p>
          </table:table-cell>
          <table:table-cell office:string-value="0.5791" office:value-type="string">
            <text:p>0.5791</text:p>
          </table:table-cell>
          <table:table-cell office:string-value="96.3126" office:value-type="string">
            <text:p>96.3126</text:p>
          </table:table-cell>
          <table:table-cell office:string-value="1.5105" office:value-type="string">
            <text:p>1.5105</text:p>
          </table:table-cell>
          <table:table-cell office:string-value="0.0919" office:value-type="string">
            <text:p>0.0919</text:p>
          </table:table-cell>
          <table:table-cell office:string-value="0.0143" office:value-type="string">
            <text:p>0.0143</text:p>
          </table:table-cell>
          <table:table-cell office:string-value="0.0114" office:value-type="string">
            <text:p>0.0114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61" office:value-type="string">
            <text:p>0.0061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0.0010" office:value-type="string">
            <text:p>0.0010</text:p>
          </table:table-cell>
          <table:table-cell office:string-value="1324.0602" office:value-type="string">
            <text:p>1324.0602</text:p>
          </table:table-cell>
          <table:table-cell office:string-value="-23.4545" office:value-type="string">
            <text:p>-23.454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1495" office:value-type="string">
            <text:p>1021.1495</text:p>
          </table:table-cell>
          <table:table-cell office:string-value="1.0665" office:value-type="string">
            <text:p>1.0665</text:p>
          </table:table-cell>
          <table:table-cell office:string-value="0.5841" office:value-type="string">
            <text:p>0.5841</text:p>
          </table:table-cell>
          <table:table-cell office:string-value="0.5825" office:value-type="string">
            <text:p>0.5825</text:p>
          </table:table-cell>
          <table:table-cell office:string-value="95.5867" office:value-type="string">
            <text:p>95.5867</text:p>
          </table:table-cell>
          <table:table-cell office:string-value="2.5458" office:value-type="string">
            <text:p>2.5458</text:p>
          </table:table-cell>
          <table:table-cell office:string-value="0.1549" office:value-type="string">
            <text:p>0.1549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69" office:value-type="string">
            <text:p>0.0069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9630" office:value-type="string">
            <text:p>1337.9630</text:p>
          </table:table-cell>
          <table:table-cell office:string-value="-39.2123" office:value-type="string">
            <text:p>-39.212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9.0601" office:value-type="string">
            <text:p>1019.0601</text:p>
          </table:table-cell>
          <table:table-cell office:string-value="1.0841" office:value-type="string">
            <text:p>1.0841</text:p>
          </table:table-cell>
          <table:table-cell office:string-value="0.6485" office:value-type="string">
            <text:p>0.6485</text:p>
          </table:table-cell>
          <table:table-cell office:string-value="0.5821" office:value-type="string">
            <text:p>0.5821</text:p>
          </table:table-cell>
          <table:table-cell office:string-value="95.6233" office:value-type="string">
            <text:p>95.6233</text:p>
          </table:table-cell>
          <table:table-cell office:string-value="2.4592" office:value-type="string">
            <text:p>2.4592</text:p>
          </table:table-cell>
          <table:table-cell office:string-value="0.1288" office:value-type="string">
            <text:p>0.1288</text:p>
          </table:table-cell>
          <table:table-cell office:string-value="0.0236" office:value-type="string">
            <text:p>0.0236</text:p>
          </table:table-cell>
          <table:table-cell office:string-value="0.0172" office:value-type="string">
            <text:p>0.0172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5.6457" office:value-type="string">
            <text:p>1335.6457</text:p>
          </table:table-cell>
          <table:table-cell office:string-value="-46.3041" office:value-type="string">
            <text:p>-46.304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19.5173" office:value-type="string">
            <text:p>1019.5173</text:p>
          </table:table-cell>
          <table:table-cell office:string-value="1.0388" office:value-type="string">
            <text:p>1.0388</text:p>
          </table:table-cell>
          <table:table-cell office:string-value="0.5793" office:value-type="string">
            <text:p>0.5793</text:p>
          </table:table-cell>
          <table:table-cell office:string-value="0.5810" office:value-type="string">
            <text:p>0.5810</text:p>
          </table:table-cell>
          <table:table-cell office:string-value="95.8310" office:value-type="string">
            <text:p>95.8310</text:p>
          </table:table-cell>
          <table:table-cell office:string-value="2.3610" office:value-type="string">
            <text:p>2.3610</text:p>
          </table:table-cell>
          <table:table-cell office:string-value="0.1370" office:value-type="string">
            <text:p>0.1370</text:p>
          </table:table-cell>
          <table:table-cell office:string-value="0.0220" office:value-type="string">
            <text:p>0.0220</text:p>
          </table:table-cell>
          <table:table-cell office:string-value="0.0152" office:value-type="string">
            <text:p>0.0152</text:p>
          </table:table-cell>
          <table:table-cell office:string-value="0.0055" office:value-type="string">
            <text:p>0.0055</text:p>
          </table:table-cell>
          <table:table-cell office:string-value="0.0023" office:value-type="string">
            <text:p>0.0023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6089" office:value-type="string">
            <text:p>1337.6089</text:p>
          </table:table-cell>
          <table:table-cell office:string-value="-40.6435" office:value-type="string">
            <text:p>-40.643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4752" office:value-type="string">
            <text:p>1020.4752</text:p>
          </table:table-cell>
          <table:table-cell office:string-value="1.0959" office:value-type="string">
            <text:p>1.0959</text:p>
          </table:table-cell>
          <table:table-cell office:string-value="0.5776" office:value-type="string">
            <text:p>0.5776</text:p>
          </table:table-cell>
          <table:table-cell office:string-value="0.5825" office:value-type="string">
            <text:p>0.5825</text:p>
          </table:table-cell>
          <table:table-cell office:string-value="95.6171" office:value-type="string">
            <text:p>95.6171</text:p>
          </table:table-cell>
          <table:table-cell office:string-value="2.5004" office:value-type="string">
            <text:p>2.5004</text:p>
          </table:table-cell>
          <table:table-cell office:string-value="0.1460" office:value-type="string">
            <text:p>0.1460</text:p>
          </table:table-cell>
          <table:table-cell office:string-value="0.0250" office:value-type="string">
            <text:p>0.0250</text:p>
          </table:table-cell>
          <table:table-cell office:string-value="0.0183" office:value-type="string">
            <text:p>0.0183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1080" office:value-type="string">
            <text:p>1337.1080</text:p>
          </table:table-cell>
          <table:table-cell office:string-value="-37.0842" office:value-type="string">
            <text:p>-37.084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9106" office:value-type="string">
            <text:p>1019.9106</text:p>
          </table:table-cell>
          <table:table-cell office:string-value="1.0462" office:value-type="string">
            <text:p>1.0462</text:p>
          </table:table-cell>
          <table:table-cell office:string-value="0.6503" office:value-type="string">
            <text:p>0.6503</text:p>
          </table:table-cell>
          <table:table-cell office:string-value="0.5821" office:value-type="string">
            <text:p>0.5821</text:p>
          </table:table-cell>
          <table:table-cell office:string-value="95.6052" office:value-type="string">
            <text:p>95.6052</text:p>
          </table:table-cell>
          <table:table-cell office:string-value="2.5037" office:value-type="string">
            <text:p>2.5037</text:p>
          </table:table-cell>
          <table:table-cell office:string-value="0.1401" office:value-type="string">
            <text:p>0.1401</text:p>
          </table:table-cell>
          <table:table-cell office:string-value="0.0229" office:value-type="string">
            <text:p>0.0229</text:p>
          </table:table-cell>
          <table:table-cell office:string-value="0.0162" office:value-type="string">
            <text:p>0.0162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6.8182" office:value-type="string">
            <text:p>1336.8182</text:p>
          </table:table-cell>
          <table:table-cell office:string-value="-45.0968" office:value-type="string">
            <text:p>-45.096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21.3591" office:value-type="string">
            <text:p>1021.3591</text:p>
          </table:table-cell>
          <table:table-cell office:string-value="0.9676" office:value-type="string">
            <text:p>0.9676</text:p>
          </table:table-cell>
          <table:table-cell office:string-value="0.6149" office:value-type="string">
            <text:p>0.6149</text:p>
          </table:table-cell>
          <table:table-cell office:string-value="0.5814" office:value-type="string">
            <text:p>0.5814</text:p>
          </table:table-cell>
          <table:table-cell office:string-value="95.6631" office:value-type="string">
            <text:p>95.6631</text:p>
          </table:table-cell>
          <table:table-cell office:string-value="2.5694" office:value-type="string">
            <text:p>2.5694</text:p>
          </table:table-cell>
          <table:table-cell office:string-value="0.1362" office:value-type="string">
            <text:p>0.1362</text:p>
          </table:table-cell>
          <table:table-cell office:string-value="0.0200" office:value-type="string">
            <text:p>0.0200</text:p>
          </table:table-cell>
          <table:table-cell office:string-value="0.0152" office:value-type="string">
            <text:p>0.0152</text:p>
          </table:table-cell>
          <table:table-cell office:string-value="0.0051" office:value-type="string">
            <text:p>0.0051</text:p>
          </table:table-cell>
          <table:table-cell office:string-value="0.0026" office:value-type="string">
            <text:p>0.0026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9.5483" office:value-type="string">
            <text:p>1339.5483</text:p>
          </table:table-cell>
          <table:table-cell office:string-value="-46.3662" office:value-type="string">
            <text:p>-46.366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20.2075" office:value-type="string">
            <text:p>1020.2075</text:p>
          </table:table-cell>
          <table:table-cell office:string-value="1.0719" office:value-type="string">
            <text:p>1.0719</text:p>
          </table:table-cell>
          <table:table-cell office:string-value="0.5921" office:value-type="string">
            <text:p>0.5921</text:p>
          </table:table-cell>
          <table:table-cell office:string-value="0.5821" office:value-type="string">
            <text:p>0.5821</text:p>
          </table:table-cell>
          <table:table-cell office:string-value="95.6675" office:value-type="string">
            <text:p>95.6675</text:p>
          </table:table-cell>
          <table:table-cell office:string-value="2.4631" office:value-type="string">
            <text:p>2.4631</text:p>
          </table:table-cell>
          <table:table-cell office:string-value="0.1438" office:value-type="string">
            <text:p>0.1438</text:p>
          </table:table-cell>
          <table:table-cell office:string-value="0.0250" office:value-type="string">
            <text:p>0.0250</text:p>
          </table:table-cell>
          <table:table-cell office:string-value="0.0179" office:value-type="string">
            <text:p>0.0179</text:p>
          </table:table-cell>
          <table:table-cell office:string-value="0.0062" office:value-type="string">
            <text:p>0.0062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0.0016" office:value-type="string">
            <text:p>0.0016</text:p>
          </table:table-cell>
          <table:table-cell office:string-value="1337.2261" office:value-type="string">
            <text:p>1337.2261</text:p>
          </table:table-cell>
          <table:table-cell office:string-value="-14.3916" office:value-type="string">
            <text:p>-14.391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9.6360" office:value-type="string">
            <text:p>1019.6360</text:p>
          </table:table-cell>
          <table:table-cell office:string-value="1.0608" office:value-type="string">
            <text:p>1.0608</text:p>
          </table:table-cell>
          <table:table-cell office:string-value="0.5989" office:value-type="string">
            <text:p>0.5989</text:p>
          </table:table-cell>
          <table:table-cell office:string-value="0.5816" office:value-type="string">
            <text:p>0.5816</text:p>
          </table:table-cell>
          <table:table-cell office:string-value="95.7429" office:value-type="string">
            <text:p>95.7429</text:p>
          </table:table-cell>
          <table:table-cell office:string-value="2.3998" office:value-type="string">
            <text:p>2.3998</text:p>
          </table:table-cell>
          <table:table-cell office:string-value="0.1380" office:value-type="string">
            <text:p>0.1380</text:p>
          </table:table-cell>
          <table:table-cell office:string-value="0.0237" office:value-type="string">
            <text:p>0.0237</text:p>
          </table:table-cell>
          <table:table-cell office:string-value="0.0171" office:value-type="string">
            <text:p>0.0171</text:p>
          </table:table-cell>
          <table:table-cell office:string-value="0.0063" office:value-type="string">
            <text:p>0.0063</text:p>
          </table:table-cell>
          <table:table-cell office:string-value="0.0034" office:value-type="string">
            <text:p>0.0034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126" office:value-type="string">
            <text:p>1337.0126</text:p>
          </table:table-cell>
          <table:table-cell office:string-value="-37.0071" office:value-type="string">
            <text:p>-37.007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4.1869" office:value-type="string">
            <text:p>1034.1869</text:p>
          </table:table-cell>
          <table:table-cell office:string-value="0.1722" office:value-type="string">
            <text:p>0.1722</text:p>
          </table:table-cell>
          <table:table-cell office:string-value="1.1777" office:value-type="string">
            <text:p>1.1777</text:p>
          </table:table-cell>
          <table:table-cell office:string-value="0.5826" office:value-type="string">
            <text:p>0.5826</text:p>
          </table:table-cell>
          <table:table-cell office:string-value="94.5236" office:value-type="string">
            <text:p>94.5236</text:p>
          </table:table-cell>
          <table:table-cell office:string-value="3.9023" office:value-type="string">
            <text:p>3.9023</text:p>
          </table:table-cell>
          <table:table-cell office:string-value="0.2011" office:value-type="string">
            <text:p>0.2011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  <table:table-cell office:string-value="0.0008" office:value-type="string">
            <text:p>0.0008</text:p>
          </table:table-cell>
          <table:table-cell office:string-value="0.0003" office:value-type="string">
            <text:p>0.0003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4.8725" office:value-type="string">
            <text:p>1354.8725</text:p>
          </table:table-cell>
          <table:table-cell office:string-value="-80.5752" office:value-type="string">
            <text:p>-80.575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9.3523" office:value-type="string">
            <text:p>1019.3523</text:p>
          </table:table-cell>
          <table:table-cell office:string-value="1.0985" office:value-type="string">
            <text:p>1.0985</text:p>
          </table:table-cell>
          <table:table-cell office:string-value="0.5840" office:value-type="string">
            <text:p>0.5840</text:p>
          </table:table-cell>
          <table:table-cell office:string-value="0.5819" office:value-type="string">
            <text:p>0.5819</text:p>
          </table:table-cell>
          <table:table-cell office:string-value="95.7192" office:value-type="string">
            <text:p>95.7192</text:p>
          </table:table-cell>
          <table:table-cell office:string-value="2.4035" office:value-type="string">
            <text:p>2.4035</text:p>
          </table:table-cell>
          <table:table-cell office:string-value="0.1366" office:value-type="string">
            <text:p>0.1366</text:p>
          </table:table-cell>
          <table:table-cell office:string-value="0.0242" office:value-type="string">
            <text:p>0.0242</text:p>
          </table:table-cell>
          <table:table-cell office:string-value="0.0162" office:value-type="string">
            <text:p>0.0162</text:p>
          </table:table-cell>
          <table:table-cell office:string-value="0.0064" office:value-type="string">
            <text:p>0.0064</text:p>
          </table:table-cell>
          <table:table-cell office:string-value="0.0033" office:value-type="string">
            <text:p>0.0033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3300" office:value-type="string">
            <text:p>1336.3300</text:p>
          </table:table-cell>
          <table:table-cell office:string-value="-39.9594" office:value-type="string">
            <text:p>-39.959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21.3018" office:value-type="string">
            <text:p>1021.3018</text:p>
          </table:table-cell>
          <table:table-cell office:string-value="1.0187" office:value-type="string">
            <text:p>1.0187</text:p>
          </table:table-cell>
          <table:table-cell office:string-value="0.7251" office:value-type="string">
            <text:p>0.7251</text:p>
          </table:table-cell>
          <table:table-cell office:string-value="0.5833" office:value-type="string">
            <text:p>0.5833</text:p>
          </table:table-cell>
          <table:table-cell office:string-value="95.3484" office:value-type="string">
            <text:p>95.3484</text:p>
          </table:table-cell>
          <table:table-cell office:string-value="2.6924" office:value-type="string">
            <text:p>2.6924</text:p>
          </table:table-cell>
          <table:table-cell office:string-value="0.1550" office:value-type="string">
            <text:p>0.1550</text:p>
          </table:table-cell>
          <table:table-cell office:string-value="0.0225" office:value-type="string">
            <text:p>0.0225</text:p>
          </table:table-cell>
          <table:table-cell office:string-value="0.0170" office:value-type="string">
            <text:p>0.0170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2393" office:value-type="string">
            <text:p>1337.2393</text:p>
          </table:table-cell>
          <table:table-cell office:string-value="-33.8038" office:value-type="string">
            <text:p>-33.803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3.0672" office:value-type="string">
            <text:p>1023.0672</text:p>
          </table:table-cell>
          <table:table-cell office:string-value="0.9058" office:value-type="string">
            <text:p>0.9058</text:p>
          </table:table-cell>
          <table:table-cell office:string-value="0.5833" office:value-type="string">
            <text:p>0.5833</text:p>
          </table:table-cell>
          <table:table-cell office:string-value="0.5811" office:value-type="string">
            <text:p>0.5811</text:p>
          </table:table-cell>
          <table:table-cell office:string-value="95.6759" office:value-type="string">
            <text:p>95.6759</text:p>
          </table:table-cell>
          <table:table-cell office:string-value="2.6341" office:value-type="string">
            <text:p>2.6341</text:p>
          </table:table-cell>
          <table:table-cell office:string-value="0.1490" office:value-type="string">
            <text:p>0.1490</text:p>
          </table:table-cell>
          <table:table-cell office:string-value="0.0211" office:value-type="string">
            <text:p>0.0211</text:p>
          </table:table-cell>
          <table:table-cell office:string-value="0.0158" office:value-type="string">
            <text:p>0.0158</text:p>
          </table:table-cell>
          <table:table-cell office:string-value="0.0055" office:value-type="string">
            <text:p>0.0055</text:p>
          </table:table-cell>
          <table:table-cell office:string-value="0.0024" office:value-type="string">
            <text:p>0.0024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2.0873" office:value-type="string">
            <text:p>1342.0873</text:p>
          </table:table-cell>
          <table:table-cell office:string-value="-42.3560" office:value-type="string">
            <text:p>-42.356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60    " office:value-type="string">
            <text:p>8160 <text:s text:c="3"/></text:p>
          </table:table-cell>
          <table:table-cell office:string-value="HUNTERS CREEK ONLINE" office:value-type="string">
            <text:p>HUNTERS CREEK ONLINE</text:p>
          </table:table-cell>
          <table:table-cell office:string-value="1024.1801" office:value-type="string">
            <text:p>1024.1801</text:p>
          </table:table-cell>
          <table:table-cell office:string-value="0.8493" office:value-type="string">
            <text:p>0.8493</text:p>
          </table:table-cell>
          <table:table-cell office:string-value="0.5977" office:value-type="string">
            <text:p>0.5977</text:p>
          </table:table-cell>
          <table:table-cell office:string-value="0.5811" office:value-type="string">
            <text:p>0.5811</text:p>
          </table:table-cell>
          <table:table-cell office:string-value="95.6428" office:value-type="string">
            <text:p>95.6428</text:p>
          </table:table-cell>
          <table:table-cell office:string-value="2.7076" office:value-type="string">
            <text:p>2.7076</text:p>
          </table:table-cell>
          <table:table-cell office:string-value="0.1434" office:value-type="string">
            <text:p>0.1434</text:p>
          </table:table-cell>
          <table:table-cell office:string-value="0.0217" office:value-type="string">
            <text:p>0.0217</text:p>
          </table:table-cell>
          <table:table-cell office:string-value="0.0176" office:value-type="string">
            <text:p>0.0176</text:p>
          </table:table-cell>
          <table:table-cell office:string-value="0.0076" office:value-type="string">
            <text:p>0.0076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6099" office:value-type="string">
            <text:p>1343.6099</text:p>
          </table:table-cell>
          <table:table-cell office:string-value="-39.3312" office:value-type="string">
            <text:p>-39.331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880" office:value-type="string">
            <text:p>1032.6880</text:p>
          </table:table-cell>
          <table:table-cell office:string-value="0.0234" office:value-type="string">
            <text:p>0.0234</text:p>
          </table:table-cell>
          <table:table-cell office:string-value="0.7529" office:value-type="string">
            <text:p>0.7529</text:p>
          </table:table-cell>
          <table:table-cell office:string-value="0.5748" office:value-type="string">
            <text:p>0.5748</text:p>
          </table:table-cell>
          <table:table-cell office:string-value="95.9227" office:value-type="string">
            <text:p>95.9227</text:p>
          </table:table-cell>
          <table:table-cell office:string-value="3.1867" office:value-type="string">
            <text:p>3.1867</text:p>
          </table:table-cell>
          <table:table-cell office:string-value="0.1077" office:value-type="string">
            <text:p>0.1077</text:p>
          </table:table-cell>
          <table:table-cell office:string-value="0.0033" office:value-type="string">
            <text:p>0.0033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1273" office:value-type="string">
            <text:p>1362.1273</text:p>
          </table:table-cell>
          <table:table-cell office:string-value="-102.1161" office:value-type="string">
            <text:p>-102.116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9.5715" office:value-type="string">
            <text:p>1019.5715</text:p>
          </table:table-cell>
          <table:table-cell office:string-value="1.1162" office:value-type="string">
            <text:p>1.1162</text:p>
          </table:table-cell>
          <table:table-cell office:string-value="0.5771" office:value-type="string">
            <text:p>0.5771</text:p>
          </table:table-cell>
          <table:table-cell office:string-value="0.5822" office:value-type="string">
            <text:p>0.5822</text:p>
          </table:table-cell>
          <table:table-cell office:string-value="95.6819" office:value-type="string">
            <text:p>95.6819</text:p>
          </table:table-cell>
          <table:table-cell office:string-value="2.4126" office:value-type="string">
            <text:p>2.4126</text:p>
          </table:table-cell>
          <table:table-cell office:string-value="0.1522" office:value-type="string">
            <text:p>0.1522</text:p>
          </table:table-cell>
          <table:table-cell office:string-value="0.0244" office:value-type="string">
            <text:p>0.0244</text:p>
          </table:table-cell>
          <table:table-cell office:string-value="0.0175" office:value-type="string">
            <text:p>0.0175</text:p>
          </table:table-cell>
          <table:table-cell office:string-value="0.0065" office:value-type="string">
            <text:p>0.0065</text:p>
          </table:table-cell>
          <table:table-cell office:string-value="0.0030" office:value-type="string">
            <text:p>0.0030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2310" office:value-type="string">
            <text:p>1336.2310</text:p>
          </table:table-cell>
          <table:table-cell office:string-value="-38.5744" office:value-type="string">
            <text:p>-38.574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8.0770" office:value-type="string">
            <text:p>1038.0770</text:p>
          </table:table-cell>
          <table:table-cell office:string-value="0.2151" office:value-type="string">
            <text:p>0.2151</text:p>
          </table:table-cell>
          <table:table-cell office:string-value="0.8301" office:value-type="string">
            <text:p>0.8301</text:p>
          </table:table-cell>
          <table:table-cell office:string-value="0.5821" office:value-type="string">
            <text:p>0.5821</text:p>
          </table:table-cell>
          <table:table-cell office:string-value="94.7271" office:value-type="string">
            <text:p>94.7271</text:p>
          </table:table-cell>
          <table:table-cell office:string-value="3.9997" office:value-type="string">
            <text:p>3.9997</text:p>
          </table:table-cell>
          <table:table-cell office:string-value="0.2043" office:value-type="string">
            <text:p>0.2043</text:p>
          </table:table-cell>
          <table:table-cell office:string-value="0.0082" office:value-type="string">
            <text:p>0.0082</text:p>
          </table:table-cell>
          <table:table-cell office:string-value="0.0113" office:value-type="string">
            <text:p>0.0113</text:p>
          </table:table-cell>
          <table:table-cell office:string-value="0.0017" office:value-type="string">
            <text:p>0.0017</text:p>
          </table:table-cell>
          <table:table-cell office:string-value="0.0015" office:value-type="string">
            <text:p>0.0015</text:p>
          </table:table-cell>
          <table:table-cell office:string-value="0.0011" office:value-type="string">
            <text:p>0.0011</text:p>
          </table:table-cell>
          <table:table-cell office:string-value="0.0004" office:value-type="string">
            <text:p>0.0004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60.5902" office:value-type="string">
            <text:p>1360.5902</text:p>
          </table:table-cell>
          <table:table-cell office:string-value="-75.6316" office:value-type="string">
            <text:p>-75.631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0.6310" office:value-type="string">
            <text:p>1020.6310</text:p>
          </table:table-cell>
          <table:table-cell office:string-value="1.0728" office:value-type="string">
            <text:p>1.0728</text:p>
          </table:table-cell>
          <table:table-cell office:string-value="0.5565" office:value-type="string">
            <text:p>0.5565</text:p>
          </table:table-cell>
          <table:table-cell office:string-value="0.5820" office:value-type="string">
            <text:p>0.5820</text:p>
          </table:table-cell>
          <table:table-cell office:string-value="95.6817" office:value-type="string">
            <text:p>95.6817</text:p>
          </table:table-cell>
          <table:table-cell office:string-value="2.4823" office:value-type="string">
            <text:p>2.4823</text:p>
          </table:table-cell>
          <table:table-cell office:string-value="0.1489" office:value-type="string">
            <text:p>0.1489</text:p>
          </table:table-cell>
          <table:table-cell office:string-value="0.0240" office:value-type="string">
            <text:p>0.0240</text:p>
          </table:table-cell>
          <table:table-cell office:string-value="0.0168" office:value-type="string">
            <text:p>0.0168</text:p>
          </table:table-cell>
          <table:table-cell office:string-value="0.0066" office:value-type="string">
            <text:p>0.0066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9028" office:value-type="string">
            <text:p>1337.9028</text:p>
          </table:table-cell>
          <table:table-cell office:string-value="-41.0688" office:value-type="string">
            <text:p>-41.068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0.5945" office:value-type="string">
            <text:p>1020.5945</text:p>
          </table:table-cell>
          <table:table-cell office:string-value="1.0740" office:value-type="string">
            <text:p>1.0740</text:p>
          </table:table-cell>
          <table:table-cell office:string-value="0.5576" office:value-type="string">
            <text:p>0.5576</text:p>
          </table:table-cell>
          <table:table-cell office:string-value="0.5820" office:value-type="string">
            <text:p>0.5820</text:p>
          </table:table-cell>
          <table:table-cell office:string-value="95.6807" office:value-type="string">
            <text:p>95.6807</text:p>
          </table:table-cell>
          <table:table-cell office:string-value="2.4813" office:value-type="string">
            <text:p>2.4813</text:p>
          </table:table-cell>
          <table:table-cell office:string-value="0.1488" office:value-type="string">
            <text:p>0.1488</text:p>
          </table:table-cell>
          <table:table-cell office:string-value="0.0239" office:value-type="string">
            <text:p>0.0239</text:p>
          </table:table-cell>
          <table:table-cell office:string-value="0.0168" office:value-type="string">
            <text:p>0.0168</text:p>
          </table:table-cell>
          <table:table-cell office:string-value="0.0066" office:value-type="string">
            <text:p>0.0066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8477" office:value-type="string">
            <text:p>1337.8477</text:p>
          </table:table-cell>
          <table:table-cell office:string-value="-41.0576" office:value-type="string">
            <text:p>-41.057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0.7104" office:value-type="string">
            <text:p>1020.7104</text:p>
          </table:table-cell>
          <table:table-cell office:string-value="1.0670" office:value-type="string">
            <text:p>1.0670</text:p>
          </table:table-cell>
          <table:table-cell office:string-value="0.5991" office:value-type="string">
            <text:p>0.5991</text:p>
          </table:table-cell>
          <table:table-cell office:string-value="0.5824" office:value-type="string">
            <text:p>0.5824</text:p>
          </table:table-cell>
          <table:table-cell office:string-value="95.5911" office:value-type="string">
            <text:p>95.5911</text:p>
          </table:table-cell>
          <table:table-cell office:string-value="2.5367" office:value-type="string">
            <text:p>2.5367</text:p>
          </table:table-cell>
          <table:table-cell office:string-value="0.1472" office:value-type="string">
            <text:p>0.1472</text:p>
          </table:table-cell>
          <table:table-cell office:string-value="0.0236" office:value-type="string">
            <text:p>0.0236</text:p>
          </table:table-cell>
          <table:table-cell office:string-value="0.0171" office:value-type="string">
            <text:p>0.0171</text:p>
          </table:table-cell>
          <table:table-cell office:string-value="0.0063" office:value-type="string">
            <text:p>0.0063</text:p>
          </table:table-cell>
          <table:table-cell office:string-value="0.0028" office:value-type="string">
            <text:p>0.0028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5341" office:value-type="string">
            <text:p>1337.5341</text:p>
          </table:table-cell>
          <table:table-cell office:string-value="-37.2589" office:value-type="string">
            <text:p>-37.2589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9969" office:value-type="string">
            <text:p>1022.9969</text:p>
          </table:table-cell>
          <table:table-cell office:string-value="1.1452" office:value-type="string">
            <text:p>1.1452</text:p>
          </table:table-cell>
          <table:table-cell office:string-value="0.4533" office:value-type="string">
            <text:p>0.4533</text:p>
          </table:table-cell>
          <table:table-cell office:string-value="0.5836" office:value-type="string">
            <text:p>0.5836</text:p>
          </table:table-cell>
          <table:table-cell office:string-value="95.6951" office:value-type="string">
            <text:p>95.6951</text:p>
          </table:table-cell>
          <table:table-cell office:string-value="2.3384" office:value-type="string">
            <text:p>2.3384</text:p>
          </table:table-cell>
          <table:table-cell office:string-value="0.2434" office:value-type="string">
            <text:p>0.2434</text:p>
          </table:table-cell>
          <table:table-cell office:string-value="0.0519" office:value-type="string">
            <text:p>0.0519</text:p>
          </table:table-cell>
          <table:table-cell office:string-value="0.0404" office:value-type="string">
            <text:p>0.0404</text:p>
          </table:table-cell>
          <table:table-cell office:string-value="0.0138" office:value-type="string">
            <text:p>0.0138</text:p>
          </table:table-cell>
          <table:table-cell office:string-value="0.0070" office:value-type="string">
            <text:p>0.0070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9.1437" office:value-type="string">
            <text:p>1339.1437</text:p>
          </table:table-cell>
          <table:table-cell office:string-value="-30.7870" office:value-type="string">
            <text:p>-30.787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6278" office:value-type="string">
            <text:p>1019.6278</text:p>
          </table:table-cell>
          <table:table-cell office:string-value="1.0683" office:value-type="string">
            <text:p>1.0683</text:p>
          </table:table-cell>
          <table:table-cell office:string-value="0.6048" office:value-type="string">
            <text:p>0.6048</text:p>
          </table:table-cell>
          <table:table-cell office:string-value="0.5818" office:value-type="string">
            <text:p>0.5818</text:p>
          </table:table-cell>
          <table:table-cell office:string-value="95.7152" office:value-type="string">
            <text:p>95.7152</text:p>
          </table:table-cell>
          <table:table-cell office:string-value="2.4107" office:value-type="string">
            <text:p>2.4107</text:p>
          </table:table-cell>
          <table:table-cell office:string-value="0.1415" office:value-type="string">
            <text:p>0.1415</text:p>
          </table:table-cell>
          <table:table-cell office:string-value="0.0232" office:value-type="string">
            <text:p>0.0232</text:p>
          </table:table-cell>
          <table:table-cell office:string-value="0.0175" office:value-type="string">
            <text:p>0.0175</text:p>
          </table:table-cell>
          <table:table-cell office:string-value="0.0064" office:value-type="string">
            <text:p>0.0064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7959" office:value-type="string">
            <text:p>1336.7959</text:p>
          </table:table-cell>
          <table:table-cell office:string-value="-37.3961" office:value-type="string">
            <text:p>-37.396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9.5081" office:value-type="string">
            <text:p>1019.5081</text:p>
          </table:table-cell>
          <table:table-cell office:string-value="1.1026" office:value-type="string">
            <text:p>1.1026</text:p>
          </table:table-cell>
          <table:table-cell office:string-value="0.6048" office:value-type="string">
            <text:p>0.6048</text:p>
          </table:table-cell>
          <table:table-cell office:string-value="0.5823" office:value-type="string">
            <text:p>0.5823</text:p>
          </table:table-cell>
          <table:table-cell office:string-value="95.6596" office:value-type="string">
            <text:p>95.6596</text:p>
          </table:table-cell>
          <table:table-cell office:string-value="2.4252" office:value-type="string">
            <text:p>2.4252</text:p>
          </table:table-cell>
          <table:table-cell office:string-value="0.1464" office:value-type="string">
            <text:p>0.1464</text:p>
          </table:table-cell>
          <table:table-cell office:string-value="0.0235" office:value-type="string">
            <text:p>0.0235</text:p>
          </table:table-cell>
          <table:table-cell office:string-value="0.0177" office:value-type="string">
            <text:p>0.017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1095" office:value-type="string">
            <text:p>1336.1095</text:p>
          </table:table-cell>
          <table:table-cell office:string-value="-34.5696" office:value-type="string">
            <text:p>-34.569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9.2860" office:value-type="string">
            <text:p>1019.2860</text:p>
          </table:table-cell>
          <table:table-cell office:string-value="1.0736" office:value-type="string">
            <text:p>1.0736</text:p>
          </table:table-cell>
          <table:table-cell office:string-value="0.6282" office:value-type="string">
            <text:p>0.6282</text:p>
          </table:table-cell>
          <table:table-cell office:string-value="0.5819" office:value-type="string">
            <text:p>0.5819</text:p>
          </table:table-cell>
          <table:table-cell office:string-value="95.6564" office:value-type="string">
            <text:p>95.6564</text:p>
          </table:table-cell>
          <table:table-cell office:string-value="2.4522" office:value-type="string">
            <text:p>2.4522</text:p>
          </table:table-cell>
          <table:table-cell office:string-value="0.1372" office:value-type="string">
            <text:p>0.1372</text:p>
          </table:table-cell>
          <table:table-cell office:string-value="0.0239" office:value-type="string">
            <text:p>0.0239</text:p>
          </table:table-cell>
          <table:table-cell office:string-value="0.0167" office:value-type="string">
            <text:p>0.0167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20" office:value-type="string">
            <text:p>0.0020</text:p>
          </table:table-cell>
          <table:table-cell office:string-value="0.0007" office:value-type="string">
            <text:p>0.0007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36.2180" office:value-type="string">
            <text:p>1336.2180</text:p>
          </table:table-cell>
          <table:table-cell office:string-value="-64.9241" office:value-type="string">
            <text:p>-64.924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0.7737" office:value-type="string">
            <text:p>1020.7737</text:p>
          </table:table-cell>
          <table:table-cell office:string-value="1.0718" office:value-type="string">
            <text:p>1.0718</text:p>
          </table:table-cell>
          <table:table-cell office:string-value="0.5527" office:value-type="string">
            <text:p>0.5527</text:p>
          </table:table-cell>
          <table:table-cell office:string-value="0.5820" office:value-type="string">
            <text:p>0.5820</text:p>
          </table:table-cell>
          <table:table-cell office:string-value="95.7218" office:value-type="string">
            <text:p>95.7218</text:p>
          </table:table-cell>
          <table:table-cell office:string-value="2.4191" office:value-type="string">
            <text:p>2.4191</text:p>
          </table:table-cell>
          <table:table-cell office:string-value="0.1684" office:value-type="string">
            <text:p>0.1684</text:p>
          </table:table-cell>
          <table:table-cell office:string-value="0.0254" office:value-type="string">
            <text:p>0.0254</text:p>
          </table:table-cell>
          <table:table-cell office:string-value="0.0204" office:value-type="string">
            <text:p>0.0204</text:p>
          </table:table-cell>
          <table:table-cell office:string-value="0.0072" office:value-type="string">
            <text:p>0.0072</text:p>
          </table:table-cell>
          <table:table-cell office:string-value="0.0033" office:value-type="string">
            <text:p>0.0033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0268" office:value-type="string">
            <text:p>1338.0268</text:p>
          </table:table-cell>
          <table:table-cell office:string-value="-35.2573" office:value-type="string">
            <text:p>-35.257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18.0800" office:value-type="string">
            <text:p>1018.0800</text:p>
          </table:table-cell>
          <table:table-cell office:string-value="0.8022" office:value-type="string">
            <text:p>0.8022</text:p>
          </table:table-cell>
          <table:table-cell office:string-value="0.9854" office:value-type="string">
            <text:p>0.9854</text:p>
          </table:table-cell>
          <table:table-cell office:string-value="0.5805" office:value-type="string">
            <text:p>0.5805</text:p>
          </table:table-cell>
          <table:table-cell office:string-value="95.5483" office:value-type="string">
            <text:p>95.5483</text:p>
          </table:table-cell>
          <table:table-cell office:string-value="2.5049" office:value-type="string">
            <text:p>2.5049</text:p>
          </table:table-cell>
          <table:table-cell office:string-value="0.1302" office:value-type="string">
            <text:p>0.1302</text:p>
          </table:table-cell>
          <table:table-cell office:string-value="0.0141" office:value-type="string">
            <text:p>0.0141</text:p>
          </table:table-cell>
          <table:table-cell office:string-value="0.0115" office:value-type="string">
            <text:p>0.0115</text:p>
          </table:table-cell>
          <table:table-cell office:string-value="0.0032" office:value-type="string">
            <text:p>0.0032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2052" office:value-type="string">
            <text:p>1336.2052</text:p>
          </table:table-cell>
          <table:table-cell office:string-value="-101.5567" office:value-type="string">
            <text:p>-101.556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19.9440" office:value-type="string">
            <text:p>1019.9440</text:p>
          </table:table-cell>
          <table:table-cell office:string-value="1.1135" office:value-type="string">
            <text:p>1.1135</text:p>
          </table:table-cell>
          <table:table-cell office:string-value="0.5848" office:value-type="string">
            <text:p>0.5848</text:p>
          </table:table-cell>
          <table:table-cell office:string-value="0.5826" office:value-type="string">
            <text:p>0.5826</text:p>
          </table:table-cell>
          <table:table-cell office:string-value="95.6082" office:value-type="string">
            <text:p>95.6082</text:p>
          </table:table-cell>
          <table:table-cell office:string-value="2.4780" office:value-type="string">
            <text:p>2.4780</text:p>
          </table:table-cell>
          <table:table-cell office:string-value="0.1480" office:value-type="string">
            <text:p>0.1480</text:p>
          </table:table-cell>
          <table:table-cell office:string-value="0.0310" office:value-type="string">
            <text:p>0.0310</text:p>
          </table:table-cell>
          <table:table-cell office:string-value="0.0177" office:value-type="string">
            <text:p>0.0177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5130" office:value-type="string">
            <text:p>1336.5130</text:p>
          </table:table-cell>
          <table:table-cell office:string-value="-37.7610" office:value-type="string">
            <text:p>-37.761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19.9457" office:value-type="string">
            <text:p>1019.9457</text:p>
          </table:table-cell>
          <table:table-cell office:string-value="1.1136" office:value-type="string">
            <text:p>1.1136</text:p>
          </table:table-cell>
          <table:table-cell office:string-value="0.5846" office:value-type="string">
            <text:p>0.5846</text:p>
          </table:table-cell>
          <table:table-cell office:string-value="0.5826" office:value-type="string">
            <text:p>0.5826</text:p>
          </table:table-cell>
          <table:table-cell office:string-value="95.6081" office:value-type="string">
            <text:p>95.6081</text:p>
          </table:table-cell>
          <table:table-cell office:string-value="2.4779" office:value-type="string">
            <text:p>2.4779</text:p>
          </table:table-cell>
          <table:table-cell office:string-value="0.1482" office:value-type="string">
            <text:p>0.1482</text:p>
          </table:table-cell>
          <table:table-cell office:string-value="0.0310" office:value-type="string">
            <text:p>0.0310</text:p>
          </table:table-cell>
          <table:table-cell office:string-value="0.0178" office:value-type="string">
            <text:p>0.0178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5219" office:value-type="string">
            <text:p>1336.5219</text:p>
          </table:table-cell>
          <table:table-cell office:string-value="-37.7061" office:value-type="string">
            <text:p>-37.706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5.9086" office:value-type="string">
            <text:p>1025.9086</text:p>
          </table:table-cell>
          <table:table-cell office:string-value="1.1194" office:value-type="string">
            <text:p>1.1194</text:p>
          </table:table-cell>
          <table:table-cell office:string-value="0.3323" office:value-type="string">
            <text:p>0.3323</text:p>
          </table:table-cell>
          <table:table-cell office:string-value="0.5837" office:value-type="string">
            <text:p>0.5837</text:p>
          </table:table-cell>
          <table:table-cell office:string-value="95.4527" office:value-type="string">
            <text:p>95.4527</text:p>
          </table:table-cell>
          <table:table-cell office:string-value="2.8588" office:value-type="string">
            <text:p>2.8588</text:p>
          </table:table-cell>
          <table:table-cell office:string-value="0.1690" office:value-type="string">
            <text:p>0.1690</text:p>
          </table:table-cell>
          <table:table-cell office:string-value="0.0290" office:value-type="string">
            <text:p>0.0290</text:p>
          </table:table-cell>
          <table:table-cell office:string-value="0.0206" office:value-type="string">
            <text:p>0.0206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2.8009" office:value-type="string">
            <text:p>1342.8009</text:p>
          </table:table-cell>
          <table:table-cell office:string-value="-40.1271" office:value-type="string">
            <text:p>-40.127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2.7670" office:value-type="string">
            <text:p>1022.7670</text:p>
          </table:table-cell>
          <table:table-cell office:string-value="1.0954" office:value-type="string">
            <text:p>1.0954</text:p>
          </table:table-cell>
          <table:table-cell office:string-value="0.3043" office:value-type="string">
            <text:p>0.3043</text:p>
          </table:table-cell>
          <table:table-cell office:string-value="0.5810" office:value-type="string">
            <text:p>0.5810</text:p>
          </table:table-cell>
          <table:table-cell office:string-value="95.9551" office:value-type="string">
            <text:p>95.9551</text:p>
          </table:table-cell>
          <table:table-cell office:string-value="2.4321" office:value-type="string">
            <text:p>2.4321</text:p>
          </table:table-cell>
          <table:table-cell office:string-value="0.1518" office:value-type="string">
            <text:p>0.1518</text:p>
          </table:table-cell>
          <table:table-cell office:string-value="0.0241" office:value-type="string">
            <text:p>0.0241</text:p>
          </table:table-cell>
          <table:table-cell office:string-value="0.0183" office:value-type="string">
            <text:p>0.0183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1.7755" office:value-type="string">
            <text:p>1341.7755</text:p>
          </table:table-cell>
          <table:table-cell office:string-value="-38.3252" office:value-type="string">
            <text:p>-38.3252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19.8930" office:value-type="string">
            <text:p>1019.8930</text:p>
          </table:table-cell>
          <table:table-cell office:string-value="1.0687" office:value-type="string">
            <text:p>1.0687</text:p>
          </table:table-cell>
          <table:table-cell office:string-value="0.5989" office:value-type="string">
            <text:p>0.5989</text:p>
          </table:table-cell>
          <table:table-cell office:string-value="0.5819" office:value-type="string">
            <text:p>0.5819</text:p>
          </table:table-cell>
          <table:table-cell office:string-value="95.6960" office:value-type="string">
            <text:p>95.6960</text:p>
          </table:table-cell>
          <table:table-cell office:string-value="2.4308" office:value-type="string">
            <text:p>2.4308</text:p>
          </table:table-cell>
          <table:table-cell office:string-value="0.1453" office:value-type="string">
            <text:p>0.1453</text:p>
          </table:table-cell>
          <table:table-cell office:string-value="0.0238" office:value-type="string">
            <text:p>0.0238</text:p>
          </table:table-cell>
          <table:table-cell office:string-value="0.0177" office:value-type="string">
            <text:p>0.0177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276" office:value-type="string">
            <text:p>1337.0276</text:p>
          </table:table-cell>
          <table:table-cell office:string-value="-37.8558" office:value-type="string">
            <text:p>-37.855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20.4987" office:value-type="string">
            <text:p>1020.4987</text:p>
          </table:table-cell>
          <table:table-cell office:string-value="0.2337" office:value-type="string">
            <text:p>0.2337</text:p>
          </table:table-cell>
          <table:table-cell office:string-value="1.2055" office:value-type="string">
            <text:p>1.2055</text:p>
          </table:table-cell>
          <table:table-cell office:string-value="0.5752" office:value-type="string">
            <text:p>0.5752</text:p>
          </table:table-cell>
          <table:table-cell office:string-value="95.9793" office:value-type="string">
            <text:p>95.9793</text:p>
          </table:table-cell>
          <table:table-cell office:string-value="2.4682" office:value-type="string">
            <text:p>2.4682</text:p>
          </table:table-cell>
          <table:table-cell office:string-value="0.0991" office:value-type="string">
            <text:p>0.0991</text:p>
          </table:table-cell>
          <table:table-cell office:string-value="0.0056" office:value-type="string">
            <text:p>0.0056</text:p>
          </table:table-cell>
          <table:table-cell office:string-value="0.0063" office:value-type="string">
            <text:p>0.0063</text:p>
          </table:table-cell>
          <table:table-cell office:string-value="0.0013" office:value-type="string">
            <text:p>0.0013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5.5375" office:value-type="string">
            <text:p>1345.5375</text:p>
          </table:table-cell>
          <table:table-cell office:string-value="-104.7160" office:value-type="string">
            <text:p>-104.716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3.6361" office:value-type="string">
            <text:p>1023.6361</text:p>
          </table:table-cell>
          <table:table-cell office:string-value="0.8785" office:value-type="string">
            <text:p>0.8785</text:p>
          </table:table-cell>
          <table:table-cell office:string-value="0.5980" office:value-type="string">
            <text:p>0.5980</text:p>
          </table:table-cell>
          <table:table-cell office:string-value="0.5812" office:value-type="string">
            <text:p>0.5812</text:p>
          </table:table-cell>
          <table:table-cell office:string-value="95.6569" office:value-type="string">
            <text:p>95.6569</text:p>
          </table:table-cell>
          <table:table-cell office:string-value="2.6563" office:value-type="string">
            <text:p>2.6563</text:p>
          </table:table-cell>
          <table:table-cell office:string-value="0.1515" office:value-type="string">
            <text:p>0.1515</text:p>
          </table:table-cell>
          <table:table-cell office:string-value="0.0225" office:value-type="string">
            <text:p>0.0225</text:p>
          </table:table-cell>
          <table:table-cell office:string-value="0.0173" office:value-type="string">
            <text:p>0.0173</text:p>
          </table:table-cell>
          <table:table-cell office:string-value="0.0065" office:value-type="string">
            <text:p>0.0065</text:p>
          </table:table-cell>
          <table:table-cell office:string-value="0.0040" office:value-type="string">
            <text:p>0.0040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2.7247" office:value-type="string">
            <text:p>1342.7247</text:p>
          </table:table-cell>
          <table:table-cell office:string-value="-38.5615" office:value-type="string">
            <text:p>-38.561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19.9731" office:value-type="string">
            <text:p>1019.9731</text:p>
          </table:table-cell>
          <table:table-cell office:string-value="1.0471" office:value-type="string">
            <text:p>1.0471</text:p>
          </table:table-cell>
          <table:table-cell office:string-value="0.5970" office:value-type="string">
            <text:p>0.5970</text:p>
          </table:table-cell>
          <table:table-cell office:string-value="0.5816" office:value-type="string">
            <text:p>0.5816</text:p>
          </table:table-cell>
          <table:table-cell office:string-value="95.7477" office:value-type="string">
            <text:p>95.7477</text:p>
          </table:table-cell>
          <table:table-cell office:string-value="2.3989" office:value-type="string">
            <text:p>2.3989</text:p>
          </table:table-cell>
          <table:table-cell office:string-value="0.1470" office:value-type="string">
            <text:p>0.1470</text:p>
          </table:table-cell>
          <table:table-cell office:string-value="0.0232" office:value-type="string">
            <text:p>0.0232</text:p>
          </table:table-cell>
          <table:table-cell office:string-value="0.0176" office:value-type="string">
            <text:p>0.0176</text:p>
          </table:table-cell>
          <table:table-cell office:string-value="0.0081" office:value-type="string">
            <text:p>0.0081</text:p>
          </table:table-cell>
          <table:table-cell office:string-value="0.0041" office:value-type="string">
            <text:p>0.0041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5007" office:value-type="string">
            <text:p>1337.5007</text:p>
          </table:table-cell>
          <table:table-cell office:string-value="-36.6506" office:value-type="string">
            <text:p>-36.650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19.9166" office:value-type="string">
            <text:p>1019.9166</text:p>
          </table:table-cell>
          <table:table-cell office:string-value="1.0484" office:value-type="string">
            <text:p>1.0484</text:p>
          </table:table-cell>
          <table:table-cell office:string-value="0.6026" office:value-type="string">
            <text:p>0.6026</text:p>
          </table:table-cell>
          <table:table-cell office:string-value="0.5816" office:value-type="string">
            <text:p>0.5816</text:p>
          </table:table-cell>
          <table:table-cell office:string-value="95.7421" office:value-type="string">
            <text:p>95.7421</text:p>
          </table:table-cell>
          <table:table-cell office:string-value="2.3969" office:value-type="string">
            <text:p>2.3969</text:p>
          </table:table-cell>
          <table:table-cell office:string-value="0.1470" office:value-type="string">
            <text:p>0.1470</text:p>
          </table:table-cell>
          <table:table-cell office:string-value="0.0233" office:value-type="string">
            <text:p>0.0233</text:p>
          </table:table-cell>
          <table:table-cell office:string-value="0.0177" office:value-type="string">
            <text:p>0.0177</text:p>
          </table:table-cell>
          <table:table-cell office:string-value="0.0082" office:value-type="string">
            <text:p>0.0082</text:p>
          </table:table-cell>
          <table:table-cell office:string-value="0.0041" office:value-type="string">
            <text:p>0.0041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3754" office:value-type="string">
            <text:p>1337.3754</text:p>
          </table:table-cell>
          <table:table-cell office:string-value="-35.4930" office:value-type="string">
            <text:p>-35.493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22.9954" office:value-type="string">
            <text:p>1022.9954</text:p>
          </table:table-cell>
          <table:table-cell office:string-value="1.2130" office:value-type="string">
            <text:p>1.2130</text:p>
          </table:table-cell>
          <table:table-cell office:string-value="0.3020" office:value-type="string">
            <text:p>0.3020</text:p>
          </table:table-cell>
          <table:table-cell office:string-value="0.5831" office:value-type="string">
            <text:p>0.5831</text:p>
          </table:table-cell>
          <table:table-cell office:string-value="95.7325" office:value-type="string">
            <text:p>95.7325</text:p>
          </table:table-cell>
          <table:table-cell office:string-value="2.4879" office:value-type="string">
            <text:p>2.4879</text:p>
          </table:table-cell>
          <table:table-cell office:string-value="0.1824" office:value-type="string">
            <text:p>0.1824</text:p>
          </table:table-cell>
          <table:table-cell office:string-value="0.0361" office:value-type="string">
            <text:p>0.0361</text:p>
          </table:table-cell>
          <table:table-cell office:string-value="0.0222" office:value-type="string">
            <text:p>0.0222</text:p>
          </table:table-cell>
          <table:table-cell office:string-value="0.0097" office:value-type="string">
            <text:p>0.0097</text:p>
          </table:table-cell>
          <table:table-cell office:string-value="0.0039" office:value-type="string">
            <text:p>0.0039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7618" office:value-type="string">
            <text:p>1339.7618</text:p>
          </table:table-cell>
          <table:table-cell office:string-value="-34.2541" office:value-type="string">
            <text:p>-34.254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8.7486" office:value-type="string">
            <text:p>1018.7486</text:p>
          </table:table-cell>
          <table:table-cell office:string-value="1.0987" office:value-type="string">
            <text:p>1.0987</text:p>
          </table:table-cell>
          <table:table-cell office:string-value="0.5621" office:value-type="string">
            <text:p>0.5621</text:p>
          </table:table-cell>
          <table:table-cell office:string-value="0.5813" office:value-type="string">
            <text:p>0.5813</text:p>
          </table:table-cell>
          <table:table-cell office:string-value="95.8643" office:value-type="string">
            <text:p>95.8643</text:p>
          </table:table-cell>
          <table:table-cell office:string-value="2.2724" office:value-type="string">
            <text:p>2.2724</text:p>
          </table:table-cell>
          <table:table-cell office:string-value="0.1401" office:value-type="string">
            <text:p>0.1401</text:p>
          </table:table-cell>
          <table:table-cell office:string-value="0.0252" office:value-type="string">
            <text:p>0.0252</text:p>
          </table:table-cell>
          <table:table-cell office:string-value="0.0175" office:value-type="string">
            <text:p>0.0175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2405" office:value-type="string">
            <text:p>1336.2405</text:p>
          </table:table-cell>
          <table:table-cell office:string-value="-36.5605" office:value-type="string">
            <text:p>-36.560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0.6182" office:value-type="string">
            <text:p>1020.6182</text:p>
          </table:table-cell>
          <table:table-cell office:string-value="1.0678" office:value-type="string">
            <text:p>1.0678</text:p>
          </table:table-cell>
          <table:table-cell office:string-value="0.5248" office:value-type="string">
            <text:p>0.5248</text:p>
          </table:table-cell>
          <table:table-cell office:string-value="0.5816" office:value-type="string">
            <text:p>0.5816</text:p>
          </table:table-cell>
          <table:table-cell office:string-value="95.7903" office:value-type="string">
            <text:p>95.7903</text:p>
          </table:table-cell>
          <table:table-cell office:string-value="2.4052" office:value-type="string">
            <text:p>2.4052</text:p>
          </table:table-cell>
          <table:table-cell office:string-value="0.1478" office:value-type="string">
            <text:p>0.1478</text:p>
          </table:table-cell>
          <table:table-cell office:string-value="0.0250" office:value-type="string">
            <text:p>0.0250</text:p>
          </table:table-cell>
          <table:table-cell office:string-value="0.0190" office:value-type="string">
            <text:p>0.0190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3548" office:value-type="string">
            <text:p>1338.3548</text:p>
          </table:table-cell>
          <table:table-cell office:string-value="-35.8657" office:value-type="string">
            <text:p>-35.8657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8.5360" office:value-type="string">
            <text:p>1038.5360</text:p>
          </table:table-cell>
          <table:table-cell office:string-value="0.8398" office:value-type="string">
            <text:p>0.8398</text:p>
          </table:table-cell>
          <table:table-cell office:string-value="0.3278" office:value-type="string">
            <text:p>0.3278</text:p>
          </table:table-cell>
          <table:table-cell office:string-value="0.5872" office:value-type="string">
            <text:p>0.5872</text:p>
          </table:table-cell>
          <table:table-cell office:string-value="94.5305" office:value-type="string">
            <text:p>94.5305</text:p>
          </table:table-cell>
          <table:table-cell office:string-value="3.9976" office:value-type="string">
            <text:p>3.9976</text:p>
          </table:table-cell>
          <table:table-cell office:string-value="0.2318" office:value-type="string">
            <text:p>0.2318</text:p>
          </table:table-cell>
          <table:table-cell office:string-value="0.0324" office:value-type="string">
            <text:p>0.0324</text:p>
          </table:table-cell>
          <table:table-cell office:string-value="0.0233" office:value-type="string">
            <text:p>0.0233</text:p>
          </table:table-cell>
          <table:table-cell office:string-value="0.0074" office:value-type="string">
            <text:p>0.0074</text:p>
          </table:table-cell>
          <table:table-cell office:string-value="0.0031" office:value-type="string">
            <text:p>0.0031</text:p>
          </table:table-cell>
          <table:table-cell office:string-value="0.0064" office:value-type="string">
            <text:p>0.006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5.3180" office:value-type="string">
            <text:p>1355.3180</text:p>
          </table:table-cell>
          <table:table-cell office:string-value="-43.3268" office:value-type="string">
            <text:p>-43.326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18.4756" office:value-type="string">
            <text:p>1018.4756</text:p>
          </table:table-cell>
          <table:table-cell office:string-value="0.9617" office:value-type="string">
            <text:p>0.9617</text:p>
          </table:table-cell>
          <table:table-cell office:string-value="0.5751" office:value-type="string">
            <text:p>0.5751</text:p>
          </table:table-cell>
          <table:table-cell office:string-value="0.5787" office:value-type="string">
            <text:p>0.5787</text:p>
          </table:table-cell>
          <table:table-cell office:string-value="96.1949" office:value-type="string">
            <text:p>96.1949</text:p>
          </table:table-cell>
          <table:table-cell office:string-value="2.0652" office:value-type="string">
            <text:p>2.0652</text:p>
          </table:table-cell>
          <table:table-cell office:string-value="0.1325" office:value-type="string">
            <text:p>0.1325</text:p>
          </table:table-cell>
          <table:table-cell office:string-value="0.0272" office:value-type="string">
            <text:p>0.0272</text:p>
          </table:table-cell>
          <table:table-cell office:string-value="0.0205" office:value-type="string">
            <text:p>0.0205</text:p>
          </table:table-cell>
          <table:table-cell office:string-value="0.0076" office:value-type="string">
            <text:p>0.0076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1288" office:value-type="string">
            <text:p>1338.1288</text:p>
          </table:table-cell>
          <table:table-cell office:string-value="-101.5676" office:value-type="string">
            <text:p>-101.567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19.7968" office:value-type="string">
            <text:p>1019.7968</text:p>
          </table:table-cell>
          <table:table-cell office:string-value="1.0599" office:value-type="string">
            <text:p>1.0599</text:p>
          </table:table-cell>
          <table:table-cell office:string-value="0.5810" office:value-type="string">
            <text:p>0.5810</text:p>
          </table:table-cell>
          <table:table-cell office:string-value="0.5815" office:value-type="string">
            <text:p>0.5815</text:p>
          </table:table-cell>
          <table:table-cell office:string-value="95.7808" office:value-type="string">
            <text:p>95.7808</text:p>
          </table:table-cell>
          <table:table-cell office:string-value="2.3746" office:value-type="string">
            <text:p>2.3746</text:p>
          </table:table-cell>
          <table:table-cell office:string-value="0.1417" office:value-type="string">
            <text:p>0.1417</text:p>
          </table:table-cell>
          <table:table-cell office:string-value="0.0228" office:value-type="string">
            <text:p>0.0228</text:p>
          </table:table-cell>
          <table:table-cell office:string-value="0.0175" office:value-type="string">
            <text:p>0.0175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118" office:value-type="string">
            <text:p>0.0118</text:p>
          </table:table-cell>
          <table:table-cell office:string-value="0.0042" office:value-type="string">
            <text:p>0.0042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3383" office:value-type="string">
            <text:p>1337.3383</text:p>
          </table:table-cell>
          <table:table-cell office:string-value="-31.7836" office:value-type="string">
            <text:p>-31.7836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10.0680" office:value-type="string">
            <text:p>1010.0680</text:p>
          </table:table-cell>
          <table:table-cell office:string-value="0.8548" office:value-type="string">
            <text:p>0.8548</text:p>
          </table:table-cell>
          <table:table-cell office:string-value="1.0181" office:value-type="string">
            <text:p>1.0181</text:p>
          </table:table-cell>
          <table:table-cell office:string-value="0.5766" office:value-type="string">
            <text:p>0.5766</text:p>
          </table:table-cell>
          <table:table-cell office:string-value="96.3001" office:value-type="string">
            <text:p>96.3001</text:p>
          </table:table-cell>
          <table:table-cell office:string-value="1.7578" office:value-type="string">
            <text:p>1.7578</text:p>
          </table:table-cell>
          <table:table-cell office:string-value="0.0536" office:value-type="string">
            <text:p>0.0536</text:p>
          </table:table-cell>
          <table:table-cell office:string-value="0.0058" office:value-type="string">
            <text:p>0.0058</text:p>
          </table:table-cell>
          <table:table-cell office:string-value="0.0047" office:value-type="string">
            <text:p>0.0047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0.0034" office:value-type="string">
            <text:p>0.0034</text:p>
          </table:table-cell>
          <table:table-cell office:string-value="0.0012" office:value-type="string">
            <text:p>0.0012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0.1718" office:value-type="string">
            <text:p>1330.1718</text:p>
          </table:table-cell>
          <table:table-cell office:string-value="-58.3565" office:value-type="string">
            <text:p>-58.356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20.3895" office:value-type="string">
            <text:p>1020.3895</text:p>
          </table:table-cell>
          <table:table-cell office:string-value="1.0479" office:value-type="string">
            <text:p>1.0479</text:p>
          </table:table-cell>
          <table:table-cell office:string-value="0.5930" office:value-type="string">
            <text:p>0.5930</text:p>
          </table:table-cell>
          <table:table-cell office:string-value="0.5818" office:value-type="string">
            <text:p>0.5818</text:p>
          </table:table-cell>
          <table:table-cell office:string-value="95.7059" office:value-type="string">
            <text:p>95.7059</text:p>
          </table:table-cell>
          <table:table-cell office:string-value="2.4448" office:value-type="string">
            <text:p>2.4448</text:p>
          </table:table-cell>
          <table:table-cell office:string-value="0.1457" office:value-type="string">
            <text:p>0.1457</text:p>
          </table:table-cell>
          <table:table-cell office:string-value="0.0247" office:value-type="string">
            <text:p>0.0247</text:p>
          </table:table-cell>
          <table:table-cell office:string-value="0.0173" office:value-type="string">
            <text:p>0.0173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109" office:value-type="string">
            <text:p>0.0109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7572" office:value-type="string">
            <text:p>1337.7572</text:p>
          </table:table-cell>
          <table:table-cell office:string-value="-33.4583" office:value-type="string">
            <text:p>-33.4583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6093" office:value-type="string">
            <text:p>1019.6093</text:p>
          </table:table-cell>
          <table:table-cell office:string-value="1.0477" office:value-type="string">
            <text:p>1.0477</text:p>
          </table:table-cell>
          <table:table-cell office:string-value="0.6003" office:value-type="string">
            <text:p>0.6003</text:p>
          </table:table-cell>
          <table:table-cell office:string-value="0.5814" office:value-type="string">
            <text:p>0.5814</text:p>
          </table:table-cell>
          <table:table-cell office:string-value="95.7747" office:value-type="string">
            <text:p>95.7747</text:p>
          </table:table-cell>
          <table:table-cell office:string-value="2.3783" office:value-type="string">
            <text:p>2.3783</text:p>
          </table:table-cell>
          <table:table-cell office:string-value="0.1389" office:value-type="string">
            <text:p>0.1389</text:p>
          </table:table-cell>
          <table:table-cell office:string-value="0.0236" office:value-type="string">
            <text:p>0.0236</text:p>
          </table:table-cell>
          <table:table-cell office:string-value="0.0177" office:value-type="string">
            <text:p>0.0177</text:p>
          </table:table-cell>
          <table:table-cell office:string-value="0.0064" office:value-type="string">
            <text:p>0.0064</text:p>
          </table:table-cell>
          <table:table-cell office:string-value="0.0033" office:value-type="string">
            <text:p>0.0033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2237" office:value-type="string">
            <text:p>1337.2237</text:p>
          </table:table-cell>
          <table:table-cell office:string-value="-37.1661" office:value-type="string">
            <text:p>-37.166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5.7263" office:value-type="string">
            <text:p>1015.7263</text:p>
          </table:table-cell>
          <table:table-cell office:string-value="1.2430" office:value-type="string">
            <text:p>1.2430</text:p>
          </table:table-cell>
          <table:table-cell office:string-value="0.6916" office:value-type="string">
            <text:p>0.6916</text:p>
          </table:table-cell>
          <table:table-cell office:string-value="0.5831" office:value-type="string">
            <text:p>0.5831</text:p>
          </table:table-cell>
          <table:table-cell office:string-value="95.6718" office:value-type="string">
            <text:p>95.6718</text:p>
          </table:table-cell>
          <table:table-cell office:string-value="2.1563" office:value-type="string">
            <text:p>2.1563</text:p>
          </table:table-cell>
          <table:table-cell office:string-value="0.1616" office:value-type="string">
            <text:p>0.1616</text:p>
          </table:table-cell>
          <table:table-cell office:string-value="0.0341" office:value-type="string">
            <text:p>0.0341</text:p>
          </table:table-cell>
          <table:table-cell office:string-value="0.0081" office:value-type="string">
            <text:p>0.0081</text:p>
          </table:table-cell>
          <table:table-cell office:string-value="0.0204" office:value-type="string">
            <text:p>0.0204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0.2917" office:value-type="string">
            <text:p>1330.2917</text:p>
          </table:table-cell>
          <table:table-cell office:string-value="-35.3095" office:value-type="string">
            <text:p>-35.309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18.8181" office:value-type="string">
            <text:p>1018.8181</text:p>
          </table:table-cell>
          <table:table-cell office:string-value="1.0974" office:value-type="string">
            <text:p>1.0974</text:p>
          </table:table-cell>
          <table:table-cell office:string-value="0.6860" office:value-type="string">
            <text:p>0.6860</text:p>
          </table:table-cell>
          <table:table-cell office:string-value="0.5826" office:value-type="string">
            <text:p>0.5826</text:p>
          </table:table-cell>
          <table:table-cell office:string-value="95.5422" office:value-type="string">
            <text:p>95.5422</text:p>
          </table:table-cell>
          <table:table-cell office:string-value="2.4784" office:value-type="string">
            <text:p>2.4784</text:p>
          </table:table-cell>
          <table:table-cell office:string-value="0.1410" office:value-type="string">
            <text:p>0.1410</text:p>
          </table:table-cell>
          <table:table-cell office:string-value="0.0229" office:value-type="string">
            <text:p>0.0229</text:p>
          </table:table-cell>
          <table:table-cell office:string-value="0.0168" office:value-type="string">
            <text:p>0.0168</text:p>
          </table:table-cell>
          <table:table-cell office:string-value="0.0064" office:value-type="string">
            <text:p>0.0064</text:p>
          </table:table-cell>
          <table:table-cell office:string-value="0.0027" office:value-type="string">
            <text:p>0.0027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4.8206" office:value-type="string">
            <text:p>1334.8206</text:p>
          </table:table-cell>
          <table:table-cell office:string-value="-60.0794" office:value-type="string">
            <text:p>-60.079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19.2641" office:value-type="string">
            <text:p>1019.2641</text:p>
          </table:table-cell>
          <table:table-cell office:string-value="1.0808" office:value-type="string">
            <text:p>1.0808</text:p>
          </table:table-cell>
          <table:table-cell office:string-value="0.6723" office:value-type="string">
            <text:p>0.6723</text:p>
          </table:table-cell>
          <table:table-cell office:string-value="0.5825" office:value-type="string">
            <text:p>0.5825</text:p>
          </table:table-cell>
          <table:table-cell office:string-value="95.5578" office:value-type="string">
            <text:p>95.5578</text:p>
          </table:table-cell>
          <table:table-cell office:string-value="2.4905" office:value-type="string">
            <text:p>2.4905</text:p>
          </table:table-cell>
          <table:table-cell office:string-value="0.1432" office:value-type="string">
            <text:p>0.1432</text:p>
          </table:table-cell>
          <table:table-cell office:string-value="0.0226" office:value-type="string">
            <text:p>0.0226</text:p>
          </table:table-cell>
          <table:table-cell office:string-value="0.0167" office:value-type="string">
            <text:p>0.0167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5527" office:value-type="string">
            <text:p>1335.5527</text:p>
          </table:table-cell>
          <table:table-cell office:string-value="-60.2164" office:value-type="string">
            <text:p>-60.216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09.9482" office:value-type="string">
            <text:p>1009.9482</text:p>
          </table:table-cell>
          <table:table-cell office:string-value="1.4890" office:value-type="string">
            <text:p>1.4890</text:p>
          </table:table-cell>
          <table:table-cell office:string-value="0.3593" office:value-type="string">
            <text:p>0.3593</text:p>
          </table:table-cell>
          <table:table-cell office:string-value="0.5798" office:value-type="string">
            <text:p>0.5798</text:p>
          </table:table-cell>
          <table:table-cell office:string-value="96.5675" office:value-type="string">
            <text:p>96.5675</text:p>
          </table:table-cell>
          <table:table-cell office:string-value="1.3824" office:value-type="string">
            <text:p>1.3824</text:p>
          </table:table-cell>
          <table:table-cell office:string-value="0.1378" office:value-type="string">
            <text:p>0.1378</text:p>
          </table:table-cell>
          <table:table-cell office:string-value="0.0321" office:value-type="string">
            <text:p>0.0321</text:p>
          </table:table-cell>
          <table:table-cell office:string-value="0.0153" office:value-type="string">
            <text:p>0.0153</text:p>
          </table:table-cell>
          <table:table-cell office:string-value="0.0082" office:value-type="string">
            <text:p>0.0082</text:p>
          </table:table-cell>
          <table:table-cell office:string-value="0.0005" office:value-type="string">
            <text:p>0.0005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26.3717" office:value-type="string">
            <text:p>1326.3717</text:p>
          </table:table-cell>
          <table:table-cell office:string-value="-40.7640" office:value-type="string">
            <text:p>-40.764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17.1683" office:value-type="string">
            <text:p>1017.1683</text:p>
          </table:table-cell>
          <table:table-cell office:string-value="1.1803" office:value-type="string">
            <text:p>1.1803</text:p>
          </table:table-cell>
          <table:table-cell office:string-value="0.6939" office:value-type="string">
            <text:p>0.6939</text:p>
          </table:table-cell>
          <table:table-cell office:string-value="0.5830" office:value-type="string">
            <text:p>0.5830</text:p>
          </table:table-cell>
          <table:table-cell office:string-value="95.5550" office:value-type="string">
            <text:p>95.5550</text:p>
          </table:table-cell>
          <table:table-cell office:string-value="2.3831" office:value-type="string">
            <text:p>2.3831</text:p>
          </table:table-cell>
          <table:table-cell office:string-value="0.1302" office:value-type="string">
            <text:p>0.1302</text:p>
          </table:table-cell>
          <table:table-cell office:string-value="0.0229" office:value-type="string">
            <text:p>0.0229</text:p>
          </table:table-cell>
          <table:table-cell office:string-value="0.0156" office:value-type="string">
            <text:p>0.0156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2.2165" office:value-type="string">
            <text:p>1332.2165</text:p>
          </table:table-cell>
          <table:table-cell office:string-value="-36.2011" office:value-type="string">
            <text:p>-36.2011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1.2943" office:value-type="string">
            <text:p>1021.2943</text:p>
          </table:table-cell>
          <table:table-cell office:string-value="1.0967" office:value-type="string">
            <text:p>1.0967</text:p>
          </table:table-cell>
          <table:table-cell office:string-value="0.5308" office:value-type="string">
            <text:p>0.5308</text:p>
          </table:table-cell>
          <table:table-cell office:string-value="0.5825" office:value-type="string">
            <text:p>0.5825</text:p>
          </table:table-cell>
          <table:table-cell office:string-value="95.5741" office:value-type="string">
            <text:p>95.5741</text:p>
          </table:table-cell>
          <table:table-cell office:string-value="2.6048" office:value-type="string">
            <text:p>2.6048</text:p>
          </table:table-cell>
          <table:table-cell office:string-value="0.1418" office:value-type="string">
            <text:p>0.1418</text:p>
          </table:table-cell>
          <table:table-cell office:string-value="0.0227" office:value-type="string">
            <text:p>0.0227</text:p>
          </table:table-cell>
          <table:table-cell office:string-value="0.0170" office:value-type="string">
            <text:p>0.0170</text:p>
          </table:table-cell>
          <table:table-cell office:string-value="0.0067" office:value-type="string">
            <text:p>0.0067</text:p>
          </table:table-cell>
          <table:table-cell office:string-value="0.0030" office:value-type="string">
            <text:p>0.0030</text:p>
          </table:table-cell>
          <table:table-cell office:string-value="0.0025" office:value-type="string">
            <text:p>0.0025</text:p>
          </table:table-cell>
          <table:table-cell office:string-value="0.0009" office:value-type="string">
            <text:p>0.0009</text:p>
          </table:table-cell>
          <table:table-cell office:string-value="0.0004" office:value-type="string">
            <text:p>0.0004</text:p>
          </table:table-cell>
          <table:table-cell office:string-value="0.0000" office:value-type="string">
            <text:p>0.0000</text:p>
          </table:table-cell>
          <table:table-cell office:string-value="1338.1352" office:value-type="string">
            <text:p>1338.1352</text:p>
          </table:table-cell>
          <table:table-cell office:string-value="-61.6895" office:value-type="string">
            <text:p>-61.6895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4606" office:value-type="string">
            <text:p>1016.4606</text:p>
          </table:table-cell>
          <table:table-cell office:string-value="0.9792" office:value-type="string">
            <text:p>0.9792</text:p>
          </table:table-cell>
          <table:table-cell office:string-value="0.6515" office:value-type="string">
            <text:p>0.6515</text:p>
          </table:table-cell>
          <table:table-cell office:string-value="0.5788" office:value-type="string">
            <text:p>0.5788</text:p>
          </table:table-cell>
          <table:table-cell office:string-value="96.2385" office:value-type="string">
            <text:p>96.2385</text:p>
          </table:table-cell>
          <table:table-cell office:string-value="1.9283" office:value-type="string">
            <text:p>1.9283</text:p>
          </table:table-cell>
          <table:table-cell office:string-value="0.1355" office:value-type="string">
            <text:p>0.1355</text:p>
          </table:table-cell>
          <table:table-cell office:string-value="0.0247" office:value-type="string">
            <text:p>0.0247</text:p>
          </table:table-cell>
          <table:table-cell office:string-value="0.0192" office:value-type="string">
            <text:p>0.0192</text:p>
          </table:table-cell>
          <table:table-cell office:string-value="0.0076" office:value-type="string">
            <text:p>0.0076</text:p>
          </table:table-cell>
          <table:table-cell office:string-value="0.0040" office:value-type="string">
            <text:p>0.0040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0589" office:value-type="string">
            <text:p>1336.0589</text:p>
          </table:table-cell>
          <table:table-cell office:string-value="-32.2248" office:value-type="string">
            <text:p>-32.2248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3.9921" office:value-type="string">
            <text:p>1013.9921</text:p>
          </table:table-cell>
          <table:table-cell office:string-value="1.3209" office:value-type="string">
            <text:p>1.3209</text:p>
          </table:table-cell>
          <table:table-cell office:string-value="0.5567" office:value-type="string">
            <text:p>0.5567</text:p>
          </table:table-cell>
          <table:table-cell office:string-value="0.5818" office:value-type="string">
            <text:p>0.5818</text:p>
          </table:table-cell>
          <table:table-cell office:string-value="96.0283" office:value-type="string">
            <text:p>96.0283</text:p>
          </table:table-cell>
          <table:table-cell office:string-value="1.8651" office:value-type="string">
            <text:p>1.8651</text:p>
          </table:table-cell>
          <table:table-cell office:string-value="0.1508" office:value-type="string">
            <text:p>0.1508</text:p>
          </table:table-cell>
          <table:table-cell office:string-value="0.0332" office:value-type="string">
            <text:p>0.0332</text:p>
          </table:table-cell>
          <table:table-cell office:string-value="0.0215" office:value-type="string">
            <text:p>0.0215</text:p>
          </table:table-cell>
          <table:table-cell office:string-value="0.0084" office:value-type="string">
            <text:p>0.0084</text:p>
          </table:table-cell>
          <table:table-cell office:string-value="0.0045" office:value-type="string">
            <text:p>0.004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29.4224" office:value-type="string">
            <text:p>1329.4224</text:p>
          </table:table-cell>
          <table:table-cell office:string-value="-33.8820" office:value-type="string">
            <text:p>-33.8820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17.8922" office:value-type="string">
            <text:p>1017.8922</text:p>
          </table:table-cell>
          <table:table-cell office:string-value="0.5844" office:value-type="string">
            <text:p>0.5844</text:p>
          </table:table-cell>
          <table:table-cell office:string-value="1.2380" office:value-type="string">
            <text:p>1.2380</text:p>
          </table:table-cell>
          <table:table-cell office:string-value="0.5796" office:value-type="string">
            <text:p>0.5796</text:p>
          </table:table-cell>
          <table:table-cell office:string-value="95.4161" office:value-type="string">
            <text:p>95.4161</text:p>
          </table:table-cell>
          <table:table-cell office:string-value="2.6535" office:value-type="string">
            <text:p>2.6535</text:p>
          </table:table-cell>
          <table:table-cell office:string-value="0.0939" office:value-type="string">
            <text:p>0.093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0653" office:value-type="string">
            <text:p>1337.0653</text:p>
          </table:table-cell>
          <table:table-cell office:string-value="-102.8444" office:value-type="string">
            <text:p>-102.8444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6.6783" office:value-type="string">
            <text:p>1016.6783</text:p>
          </table:table-cell>
          <table:table-cell office:string-value="1.1844" office:value-type="string">
            <text:p>1.1844</text:p>
          </table:table-cell>
          <table:table-cell office:string-value="0.6850" office:value-type="string">
            <text:p>0.6850</text:p>
          </table:table-cell>
          <table:table-cell office:string-value="0.5826" office:value-type="string">
            <text:p>0.5826</text:p>
          </table:table-cell>
          <table:table-cell office:string-value="95.6229" office:value-type="string">
            <text:p>95.6229</text:p>
          </table:table-cell>
          <table:table-cell office:string-value="2.3224" office:value-type="string">
            <text:p>2.3224</text:p>
          </table:table-cell>
          <table:table-cell office:string-value="0.1280" office:value-type="string">
            <text:p>0.1280</text:p>
          </table:table-cell>
          <table:table-cell office:string-value="0.0234" office:value-type="string">
            <text:p>0.0234</text:p>
          </table:table-cell>
          <table:table-cell office:string-value="0.0160" office:value-type="string">
            <text:p>0.0160</text:p>
          </table:table-cell>
          <table:table-cell office:string-value="0.0070" office:value-type="string">
            <text:p>0.0070</text:p>
          </table:table-cell>
          <table:table-cell office:string-value="0.0034" office:value-type="string">
            <text:p>0.0034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1.9624" office:value-type="string">
            <text:p>1331.9624</text:p>
          </table:table-cell>
          <table:table-cell office:string-value="-41.2169" office:value-type="string">
            <text:p>-41.2169</text:p>
          </table:table-cell>
          <table:table-cell office:string-value="09/02/2026" office:value-type="string">
            <text:p>09/02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10.5566" office:value-type="string">
            <text:p>1010.5566</text:p>
          </table:table-cell>
          <table:table-cell office:string-value="1.0806" office:value-type="string">
            <text:p>1.0806</text:p>
          </table:table-cell>
          <table:table-cell office:string-value="0.1857" office:value-type="string">
            <text:p>0.1857</text:p>
          </table:table-cell>
          <table:table-cell office:string-value="0.5718" office:value-type="string">
            <text:p>0.5718</text:p>
          </table:table-cell>
          <table:table-cell office:string-value="97.7748" office:value-type="string">
            <text:p>97.7748</text:p>
          </table:table-cell>
          <table:table-cell office:string-value="0.8121" office:value-type="string">
            <text:p>0.8121</text:p>
          </table:table-cell>
          <table:table-cell office:string-value="0.0900" office:value-type="string">
            <text:p>0.0900</text:p>
          </table:table-cell>
          <table:table-cell office:string-value="0.0256" office:value-type="string">
            <text:p>0.0256</text:p>
          </table:table-cell>
          <table:table-cell office:string-value="0.0156" office:value-type="string">
            <text:p>0.0156</text:p>
          </table:table-cell>
          <table:table-cell office:string-value="0.0067" office:value-type="string">
            <text:p>0.0067</text:p>
          </table:table-cell>
          <table:table-cell office:string-value="0.0027" office:value-type="string">
            <text:p>0.0027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6.4664" office:value-type="string">
            <text:p>1336.4664</text:p>
          </table:table-cell>
          <table:table-cell office:string-value="-45.9318" office:value-type="string">
            <text:p>-45.9318</text:p>
          </table:table-cell>
          <table:table-cell office:string-value="09/02/2026" office:value-type="string">
            <text:p>09/02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3</meta:creation-date>
    <meta:editing-cycles>1</meta:editing-cycles>
    <dc:language>en</dc:language>
    <dc:creator>LOCAL SERVICE</dc:creator>
    <dc:date>2026-09-03T06:32:13</dc:date>
    <meta:editing-duration>PT0.332S</meta:editing-duration>
  </office:meta>
</office:document-meta>
</file>