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100" office:value-type="string">
            <text:p>79100</text:p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3600" office:value-type="string">
            <text:p>113600</text:p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" office:value-type="string">
            <text:p>27500</text:p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00" office:value-type="string">
            <text:p>13900</text:p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9000" office:value-type="string">
            <text:p>419000</text:p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5000" office:value-type="string">
            <text:p>395000</text:p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4T07:56:23</meta:creation-date>
    <meta:editing-cycles>1</meta:editing-cycles>
    <dc:language>en</dc:language>
    <dc:creator>LOCAL SERVICE</dc:creator>
    <dc:date>2026-09-04T07:56:23</dc:date>
    <meta:editing-duration>PT0.019S</meta:editing-duration>
  </office:meta>
</office:document-meta>
</file>