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0" office:value-type="string">
            <text:p>0</text:p>
          </table:table-cell>
          <table:table-cell office:string-value="26000" office:value-type="string">
            <text:p>26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1" office:value-type="string">
            <text:p>1</text:p>
          </table:table-cell>
          <table:table-cell office:string-value="81999" office:value-type="string">
            <text:p>81999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550" office:value-type="string">
            <text:p>1550</text:p>
          </table:table-cell>
          <table:table-cell office:string-value="98450" office:value-type="string">
            <text:p>9845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" office:value-type="string">
            <text:p>1</text:p>
          </table:table-cell>
          <table:table-cell office:string-value="199999" office:value-type="string">
            <text:p>199999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5275" office:value-type="string">
            <text:p>5275</text:p>
          </table:table-cell>
          <table:table-cell office:string-value="34725" office:value-type="string">
            <text:p>34725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4T07:55:26</meta:creation-date>
    <meta:editing-cycles>1</meta:editing-cycles>
    <dc:language>en</dc:language>
    <dc:creator>LOCAL SERVICE</dc:creator>
    <dc:date>2026-09-04T07:55:26</dc:date>
    <meta:editing-duration>PT0.181S</meta:editing-duration>
  </office:meta>
</office:document-meta>
</file>