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50" office:value-type="string">
            <text:p>50</text:p>
          </table:table-cell>
          <table:table-cell office:string-value="247296" office:value-type="string">
            <text:p>2472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0" office:value-type="string">
            <text:p>0</text:p>
          </table:table-cell>
          <table:table-cell office:string-value="210000" office:value-type="string">
            <text:p>2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0" office:value-type="string">
            <text:p>0</text:p>
          </table:table-cell>
          <table:table-cell office:string-value="800000" office:value-type="string">
            <text:p>8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83315" office:value-type="string">
            <text:p>83315</text:p>
          </table:table-cell>
          <table:table-cell office:string-value="307685" office:value-type="string">
            <text:p>30768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35275" office:value-type="string">
            <text:p>35275</text:p>
          </table:table-cell>
          <table:table-cell office:string-value="864725" office:value-type="string">
            <text:p>864725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0" office:value-type="string">
            <text:p>0</text:p>
          </table:table-cell>
          <table:table-cell office:string-value="400000" office:value-type="string">
            <text:p>4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166" office:value-type="string">
            <text:p>34166</text:p>
          </table:table-cell>
          <table:table-cell office:string-value="465834" office:value-type="string">
            <text:p>46583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79000" office:value-type="string">
            <text:p>79000</text:p>
          </table:table-cell>
          <table:table-cell office:string-value="347000" office:value-type="string">
            <text:p>347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0" office:value-type="string">
            <text:p>0</text:p>
          </table:table-cell>
          <table:table-cell office:string-value="2000000" office:value-type="string">
            <text:p>20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42778" office:value-type="string">
            <text:p>42778</text:p>
          </table:table-cell>
          <table:table-cell office:string-value="1357222" office:value-type="string">
            <text:p>135722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8122" office:value-type="string">
            <text:p>8122</text:p>
          </table:table-cell>
          <table:table-cell office:string-value="291878" office:value-type="string">
            <text:p>29187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500" office:value-type="string">
            <text:p>500</text:p>
          </table:table-cell>
          <table:table-cell office:string-value="499500" office:value-type="string">
            <text:p>499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0" office:value-type="string">
            <text:p>0</text:p>
          </table:table-cell>
          <table:table-cell office:string-value="380000" office:value-type="string">
            <text:p>3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0" office:value-type="string">
            <text:p>0</text:p>
          </table:table-cell>
          <table:table-cell office:string-value="750000" office:value-type="string">
            <text:p>7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8384" office:value-type="string">
            <text:p>8384</text:p>
          </table:table-cell>
          <table:table-cell office:string-value="359616" office:value-type="string">
            <text:p>35961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253700" office:value-type="string">
            <text:p>253700</text:p>
          </table:table-cell>
          <table:table-cell office:string-value="856300" office:value-type="string">
            <text:p>856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7:55:34</meta:creation-date>
    <meta:editing-cycles>1</meta:editing-cycles>
    <dc:language>en</dc:language>
    <dc:creator>LOCAL SERVICE</dc:creator>
    <dc:date>2026-09-04T07:55:34</dc:date>
    <meta:editing-duration>PT0.169S</meta:editing-duration>
  </office:meta>
</office:document-meta>
</file>