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Zn" office:value-type="string">
            <text:p>Loc Zn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Flow Ind" office:value-type="string">
            <text:p>Flow Ind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IT" office:value-type="string">
            <text:p>IT</text:p>
          </table:table-cell>
          <table:table-cell office:string-value="Auth Overrun Ind" office:value-type="string">
            <text:p>Auth Overrun Ind</text:p>
          </table:table-cell>
          <table:table-cell office:string-value="Nom Cap Exceed Ind" office:value-type="string">
            <text:p>Nom Cap Exceed Ind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7:41:43</meta:creation-date>
    <meta:editing-cycles>1</meta:editing-cycles>
    <dc:language>en</dc:language>
    <dc:creator>LOCAL SERVICE</dc:creator>
    <dc:date>2026-09-03T07:41:43</dc:date>
    <meta:editing-duration>PT0.009S</meta:editing-duration>
  </office:meta>
</office:document-meta>
</file>